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dastraal splitsen van een gebouw in meerdere appartementsrechten, Agnes van Leeuwenberchstraat 4-4 BS te Utrecht, HZ_HUIS-22-3642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Agnes van Leeuwenberchstraat 4-4 BS te Utrecht</text:p>
            <text:p text:style-name="common-al">De aanvraag betreft een vergunning voor het kadastraal splitsen van een gebouw in meerdere appartementsrechten</text:p>
            <text:p text:style-name="common-al">Ons kenmerk: HZ_HUIS-22-36423</text:p>
            <text:p text:style-name="common-al">Datum ontvangst aanvraag: 17 oktober 2022</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list text:style-name="id1-3-2-1-1-12">
              <text:list-item text:style-override="id1-3-2-1-1-12-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69351</text:span><text:line-break/><text:date style:data-style-name="dag" text:fixed="true" text:date-value="2022-10-21"/><text:line-break/><text:date style:data-style-name="jaar" text:fixed="true" text:date-value="2022-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9351</text:span><text:date style:data-style-name="nicedate" text:fixed="true" text:date-value="2022-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9351</text:span><text:date style:data-style-name="nicedate" text:fixed="true" text:date-value="2022-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36/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Adres</meta:user-defined>
    <meta:user-defined meta:name="DC.title">Aanvraag vergunning voor het kadastraal splitsen van een gebouw in meerdere appartementsrechten, Agnes van Leeuwenberchstraat 4-4 BS te Utrecht, HZ_HUIS-22-36423</meta:user-defined>
    <meta:user-defined meta:name="DCTERMS.W3CDTF/DCTERMS.available">2022-10-21</meta:user-defined>
    <meta:user-defined meta:name="DCTERMS.W3CDTF/OVERHEIDop.jaargang">2022</meta:user-defined>
    <meta:user-defined meta:name="OVERHEIDop.publicationIssue">469351</meta:user-defined>
    <meta:user-defined meta:name="OVERHEIDop.GmbID/DC.identifier">gmb-2022-469351</meta:user-defined>
    <meta:user-defined meta:name="OVERHEIDop.versieInformatie"/>
  </office:meta>
</office:document-meta>
</file>