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EEN RECLAME-UITING, K R POSTSTRAAT 90 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een reclame-uiting op het perceel K R Poststraat 90 5 te Heerenveen (18 oktober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68425</text:span><text:line-break/><text:date style:data-style-name="dag" text:fixed="true" text:date-value="2022-10-20"/><text:line-break/><text:date style:data-style-name="jaar" text:fixed="true" text:date-value="2022-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8425</text:span><text:date style:data-style-name="nicedate" text:fixed="true" text:date-value="2022-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8425</text:span><text:date style:data-style-name="nicedate" text:fixed="true" text:date-value="2022-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AANBRENGEN VAN EEN RECLAME-UITING, K R POSTSTRAAT 90 5 HEERENVEEN</meta:user-defined>
    <meta:user-defined meta:name="DCTERMS.W3CDTF/DCTERMS.available">2022-10-20</meta:user-defined>
    <meta:user-defined meta:name="DCTERMS.W3CDTF/OVERHEIDop.jaargang">2022</meta:user-defined>
    <meta:user-defined meta:name="OVERHEIDop.publicationIssue">468425</meta:user-defined>
    <meta:user-defined meta:name="OVERHEIDop.GmbID/DC.identifier">gmb-2022-468425</meta:user-defined>
    <meta:user-defined meta:name="OVERHEIDop.versieInformatie"/>
  </office:meta>
</office:document-meta>
</file>