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oesif80b3c27-1f6a-4a6a-80ab-e1c7252db8b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Bart Poesiatstraat 44 wijzigen kenteken gehandicaptenparkeerplaats HT-351-R</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287</text:span>
            <text:span text:style-name="nadrukvet"/>(Nieuw-West)</text:p>
            <text:p text:style-name="common-al">Z/22/2094028</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HT-351-R recht heeft op een gehandicaptenparkeerplaats;</text:p>
              </text:list-item>
              <text:list-item text:style-override="id1-3-2-2-1-9-2">
                <text:number>•</text:number>
                <text:p text:style-name="al">er geen garage aanwezig is en dat er in de directe omgeving van het adres Bart Poesiatstraat 44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1-KTP-09 in (nieuw) HT-351-R behorende bij het bord model E6 (Gehandicaptenparkeerplaats) van bijlage I van het Reglement Verkeersregels en Verkeerstekens 1990, de bestaande gehandicaptenparkeerplaats aan het adres Bart Poesiatstraat 44 (parkeervaknummer 114798484974) uitsluitend te bestemmen voor het door vergunningshouder in gebruik zijnde motorvoertuig met kentekennummer HT-351-R;</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18.3mm" svg:height="88mm"><draw:image xlink:href="Pictures/Poesif80b3c27-1f6a-4a6a-80ab-e1c7252db8b4.jpg" xlink:type="simple"/></draw:frame></text:p>
            </text:section></draw:text-box></draw:frame>
          </text:p>
            <text:p text:style-name="common-al">Amsterdam, 19 okto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68396</text:span><text:line-break/><text:date style:data-style-name="dag" text:fixed="true" text:date-value="2022-10-21"/><text:line-break/><text:date style:data-style-name="jaar" text:fixed="true" text:date-value="2022-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8396</text:span><text:date style:data-style-name="nicedate" text:fixed="true" text:date-value="2022-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8396</text:span><text:date style:data-style-name="nicedate" text:fixed="true" text:date-value="2022-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art Poesiatstraat 44 wijzigen kenteken gehandicaptenparkeerplaats HT-351-R - Bart Poesiatstraat 4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art Poesiatstraat 44 wijzigen kenteken gehandicaptenparkeerplaats HT-351-R</meta:user-defined>
    <meta:user-defined meta:name="OVERHEIDop.verkeersbordcode">E6</meta:user-defined>
    <dc:language>nl</dc:language>
    <meta:user-defined meta:name="OVERHEIDop.locatietype/OVERHEIDop.gebiedsmarkering">Adres</meta:user-defined>
    <meta:user-defined meta:name="DC.title">Verkeersbesluit Bart Poesiatstraat 44 wijzigen kenteken gehandicaptenparkeerplaats HT-351-R</meta:user-defined>
    <meta:user-defined meta:name="DCTERMS.W3CDTF/DCTERMS.available">2022-10-21</meta:user-defined>
    <meta:user-defined meta:name="DCTERMS.W3CDTF/OVERHEIDop.jaargang">2022</meta:user-defined>
    <meta:user-defined meta:name="OVERHEIDop.publicationIssue">468396</meta:user-defined>
    <meta:user-defined meta:name="OVERHEIDop.GmbID/DC.identifier">gmb-2022-468396</meta:user-defined>
    <meta:user-defined meta:name="OVERHEIDop.versieInformatie"/>
  </office:meta>
</office:document-meta>
</file>