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Gerrit Jan Mulderstraat 83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Delfshaven</text:p>
            <text:p text:style-name="common-al">Straat: Gerrit Jan Mulderstraat 83A</text:p>
            <text:p text:style-name="common-al">Postcode: 3023 RD</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17 oktober 2022</text:p>
            <text:p text:style-name="common-al">Zaaknummer: 586563-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67098</text:span><text:line-break/><text:date style:data-style-name="dag" text:fixed="true" text:date-value="2022-10-20"/><text:line-break/><text:date style:data-style-name="jaar" text:fixed="true" text:date-value="2022-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7098</text:span><text:date style:data-style-name="nicedate" text:fixed="true" text:date-value="2022-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7098</text:span><text:date style:data-style-name="nicedate" text:fixed="true" text:date-value="2022-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0/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Gerrit Jan Mulderstraat 83A</meta:user-defined>
    <meta:user-defined meta:name="DCTERMS.W3CDTF/DCTERMS.available">2022-10-20</meta:user-defined>
    <meta:user-defined meta:name="DCTERMS.W3CDTF/OVERHEIDop.jaargang">2022</meta:user-defined>
    <meta:user-defined meta:name="OVERHEIDop.publicationIssue">467098</meta:user-defined>
    <meta:user-defined meta:name="OVERHEIDop.GmbID/DC.identifier">gmb-2022-467098</meta:user-defined>
    <meta:user-defined meta:name="OVERHEIDop.versieInformatie"/>
  </office:meta>
</office:document-meta>
</file>