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aphael Lemkin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SPOED TVM 6 vakken, groeiplaats maken, Raphael Lemkinstraat 15 van 24-10 t/m 28-10, Locatie: Raphael Lemkinstraat 15</text:p>
            <text:p text:style-name="common-al">Looptijd :-- t/m 28-10-2022</text:p>
            <text:p text:style-name="common-al">Verzonden naar aanvrager op: 17-10-2022</text:p>
            <text:p text:style-name="common-al">Kenmerk gemeente: Z/22/2090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2/209089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6769</text:span><text:line-break/><text:date style:data-style-name="dag" text:fixed="true" text:date-value="2022-10-20"/><text:line-break/><text:date style:data-style-name="jaar" text:fixed="true" text:date-value="2022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6769</text:span><text:date style:data-style-name="nicedate" text:fixed="true" text:date-value="2022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6769</text:span><text:date style:data-style-name="nicedate" text:fixed="true" text:date-value="2022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0894</meta:user-defined>
    <meta:user-defined meta:name="DCTERMS.abstract">SPOED TVM 6 vakken, groeiplaats maken, Raphael Lemkinstraat 15 van 24-10 t/m 28-10, Raphael Lemkinstraat 15</meta:user-defined>
    <dc:language>nl</dc:language>
    <meta:user-defined meta:name="OVERHEIDop.locatietype/OVERHEIDop.gebiedsmarkering">Punt</meta:user-defined>
    <meta:user-defined meta:name="DC.title">Besluit apv vergunning Verleend Raphael Lemkinstraat 15</meta:user-defined>
    <meta:user-defined meta:name="DCTERMS.W3CDTF/DCTERMS.available">2022-10-20</meta:user-defined>
    <meta:user-defined meta:name="DCTERMS.W3CDTF/OVERHEIDop.jaargang">2022</meta:user-defined>
    <meta:user-defined meta:name="OVERHEIDop.publicationIssue">466769</meta:user-defined>
    <meta:user-defined meta:name="OVERHEIDop.GmbID/DC.identifier">gmb-2022-466769</meta:user-defined>
    <meta:user-defined meta:name="OVERHEIDop.versieInformatie"/>
  </office:meta>
</office:document-meta>
</file>