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Hoogstraat 51 1381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gstraat 51 1381VV Weesp</text:p>
            <text:p text:style-name="common-al">Omschrijving: Het plaatsen van 12 zonnepanelen op het dakvlak van woning, Hoogstraat 51 1381VV Weesp</text:p>
            <text:p text:style-name="common-al">Verzonden naar aanvrager op: 17-10-2022</text:p>
            <text:p text:style-name="common-al">Zaaknummer: Z2022-WP000735</text:p>
            <text:p text:style-name="common-al">OLO nummer: 7124967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6069</text:span><text:line-break/><text:date style:data-style-name="dag" text:fixed="true" text:date-value="2022-10-19"/><text:line-break/><text:date style:data-style-name="jaar" text:fixed="true" text:date-value="2022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6069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6069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WP000735</meta:user-defined>
    <meta:user-defined meta:name="DCTERMS.abstract">Het plaatsen van 12 zonnepanelen op het dakvlak van woning, Hoogstraat 51 1381VV Weesp</meta:user-defined>
    <dc:language>nl</dc:language>
    <meta:user-defined meta:name="OVERHEIDop.locatietype/OVERHEIDop.gebiedsmarkering">Punt</meta:user-defined>
    <meta:user-defined meta:name="DC.title">Verlenging beslistermijn omgevingsvergunning Hoogstraat 51 1381VV Weesp</meta:user-defined>
    <meta:user-defined meta:name="DCTERMS.W3CDTF/DCTERMS.available">2022-10-19</meta:user-defined>
    <meta:user-defined meta:name="DCTERMS.W3CDTF/OVERHEIDop.jaargang">2022</meta:user-defined>
    <meta:user-defined meta:name="OVERHEIDop.publicationIssue">466069</meta:user-defined>
    <meta:user-defined meta:name="OVERHEIDop.GmbID/DC.identifier">gmb-2022-466069</meta:user-defined>
    <meta:user-defined meta:name="OVERHEIDop.versieInformatie"/>
  </office:meta>
</office:document-meta>
</file>