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londeelstraat 150</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het de volgende omgevingsvergunning heeft verleend (art. 2.1 en 2.2. Wet algemene bepalingen omgevingsrecht).</text:p>
            <text:p text:style-name="common-al">Blondeelstraat 150, 3067VB, kappen van 35  bomen in verband met rioolvernieuwing en herinrichting van het gebied. Er wordt een herplantplicht opgelegd voor minimaal 35 bomen. Het geanonimiseerde besluit is als bijlage toegevoegd aan de publicatie (datum besluit 10-10-2022, verzonden op 14-10-2022, dossiernummer OMV.22.07.00125)</text:p>
            <text:p text:style-name="common-al">
            <text:span text:style-name="nadrukvet">Bezwaar bij verleende reguliere omgevingsvergunningen</text:span>
          </text:p>
            <text:p text:style-name="common-al">Belanghebbenden kunnen tegen het verleende besluit binnen zes weken na datum van verzending ervan een gemotiveerd en ondertekend bezwaarschrift indienen bij het college van Burgemeester en Wethouders, T.a.v. de Algemene Bezwaarschriftencommissie, Postbus 1011, 3000 BA te Rotterdam. U kunt, indien u een bezwaarschrift bij het college heeft ingediend, een verzoek om voorlopige voorziening (schorsing) indienen bij: Rechtbank Rotterdam, sector Bestuursrecht, Postbus 50951, 3007 BM te Rotterdam. Voor een dergelijk verzoek is griffierecht verschuldigd. U wordt verzocht een kopie van het besluit mee te zenden<text:span text:style-name="nadrukcur">.</text:sp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63190</text:span><text:line-break/><text:date style:data-style-name="dag" text:fixed="true" text:date-value="2022-10-18"/><text:line-break/><text:date style:data-style-name="jaar" text:fixed="true" text:date-value="2022-10-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63190</text:span><text:date style:data-style-name="nicedate" text:fixed="true" text:date-value="2022-10-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63190</text:span><text:date style:data-style-name="nicedate" text:fixed="true" text:date-value="2022-10-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9/xml/MC-DRP-OmgevingsvergunningAfhandeling-Web-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kappen</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Verleende omgevingsvergunning Blondeelstraat 150</meta:user-defined>
    <meta:user-defined meta:name="DCTERMS.W3CDTF/DCTERMS.available">2022-10-18</meta:user-defined>
    <meta:user-defined meta:name="DCTERMS.W3CDTF/OVERHEIDop.jaargang">2022</meta:user-defined>
    <meta:user-defined meta:name="OVERHEIDop.externeBijlage">Beschikking Blondeelstraat 150 OMV.22.07.00125|exb-2022-57693</meta:user-defined>
    <meta:user-defined meta:name="OVERHEIDop.publicationIssue">463190</meta:user-defined>
    <meta:user-defined meta:name="OVERHEIDop.GmbID/DC.identifier">gmb-2022-463190</meta:user-defined>
    <meta:user-defined meta:name="OVERHEIDop.versieInformatie"/>
  </office:meta>
</office:document-meta>
</file>