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DRANK- EN HORECAVERGUNNING, EERSTE COMPAGNONSWEG 45 BONTEBO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van Heerenveen heeft vergunning verleend voor het exploiteren van een horeca-inrichting op het perceel locatie Eerste Compagnonsweg 45 te Bontebok  (13-10-2022).</text:p>
            <text:p text:style-name="common-al"/>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62816</text:span><text:line-break/><text:date style:data-style-name="dag" text:fixed="true" text:date-value="2022-10-18"/><text:line-break/><text:date style:data-style-name="jaar" text:fixed="true" text:date-value="2022-10-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62816</text:span><text:date style:data-style-name="nicedate" text:fixed="true" text:date-value="2022-10-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62816</text:span><text:date style:data-style-name="nicedate" text:fixed="true" text:date-value="2022-10-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4.10/xml/MC-DRP-BeschikkingAfhandelin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op.Rubriek/DC.type">exploitatievergunning</meta:user-defined>
    <dc:language>nl</dc:language>
    <meta:user-defined meta:name="OVERHEIDop.locatietype/OVERHEIDop.gebiedsmarkering">Adres</meta:user-defined>
    <meta:user-defined meta:name="DC.title">VERLENING DRANK- EN HORECAVERGUNNING, EERSTE COMPAGNONSWEG 45 BONTEBOK</meta:user-defined>
    <meta:user-defined meta:name="DCTERMS.W3CDTF/DCTERMS.available">2022-10-18</meta:user-defined>
    <meta:user-defined meta:name="DCTERMS.W3CDTF/OVERHEIDop.jaargang">2022</meta:user-defined>
    <meta:user-defined meta:name="OVERHEIDop.publicationIssue">462816</meta:user-defined>
    <meta:user-defined meta:name="OVERHEIDop.GmbID/DC.identifier">gmb-2022-462816</meta:user-defined>
    <meta:user-defined meta:name="OVERHEIDop.versieInformatie"/>
  </office:meta>
</office:document-meta>
</file>