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, K R POSTSTRAAT 90 5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reclame-uiting op het perceel K R Poststraat 90 5 te Heerenveen  (12-10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1371</text:span><text:line-break/><text:date style:data-style-name="dag" text:fixed="true" text:date-value="2022-10-17"/><text:line-break/><text:date style:data-style-name="jaar" text:fixed="true" text:date-value="2022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1371</text:span><text:date style:data-style-name="nicedate" text:fixed="true" text:date-value="2022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1371</text:span><text:date style:data-style-name="nicedate" text:fixed="true" text:date-value="2022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AANBRENGEN VAN EEN RECLAME-UITING, K R POSTSTRAAT 90 5 HEERENVEEN.</meta:user-defined>
    <meta:user-defined meta:name="DCTERMS.W3CDTF/DCTERMS.available">2022-10-17</meta:user-defined>
    <meta:user-defined meta:name="DCTERMS.W3CDTF/OVERHEIDop.jaargang">2022</meta:user-defined>
    <meta:user-defined meta:name="OVERHEIDop.publicationIssue">461371</meta:user-defined>
    <meta:user-defined meta:name="OVERHEIDop.GmbID/DC.identifier">gmb-2022-461371</meta:user-defined>
    <meta:user-defined meta:name="OVERHEIDop.versieInformatie"/>
  </office:meta>
</office:document-meta>
</file>