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9Autodateparkeergelegenheidieea5baee-99f5-4f10-a0ee-eed35293de8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10-06 Celsiuslaan, Noordwest, Parkeergelegenheid Deelauto,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0396829</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het stimuleren van het autodelen binnen het gemeentelijk beleid past om de automobiliteit terug te dringen en zo de leefbaarheid, bereikbaarheid en luchtkwaliteit te verbeteren. Het concept deelauto leidt immers tot daling van het autobezit, daling van het aantal gereden kilometers, vermindering van de CO² uitstoot en vermindering van de parkeerdruk;</text:p>
            <text:p text:style-name="common-al"/>
            <text:p text:style-name="common-al">
            <text:span text:style-name="nadrukvet">dat </text:span>
          </text:p>
            <text:p text:style-name="common-al">de locatie van de deelauto’s uitnodigend moet zijn voor bedrijven en bewoners om gemakkelijk te kunnen deelnemen aan de deelauto en hun mobiliteit op deze manier te verduurzamen; </text:p>
            <text:p text:style-name="common-al"/>
            <text:p text:style-name="common-al">
            <text:span text:style-name="nadrukvet">dat</text:span>
          </text:p>
            <text:p text:style-name="common-al">mogelijk de parkeerdruk op korte termijn toeneemt, maar onderzoek heeft echter uitgewezen dat een deelauto op termijn meerdere reguliere auto’s vervangt; (bron CROW)</text:p>
            <text:p text:style-name="common-al"/>
            <text:p text:style-name="common-al">
            <text:span text:style-name="nadrukvet">dat</text:span>
          </text:p>
            <text:p text:style-name="common-al">door het realiseren van een deelauto parkeergelegenheid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8 oktober</text:span><text:span text:style-name="nadrukvet"> 20</text:span><text:span text:style-name="nadrukvet">2</text:span><text:span text:style-name="nadrukvet">2</text:span> 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Celsiuslaan </text:span>(tegenover huisnummer 10; wegvak tussen Réaumurlaan huisnummer 5 en Réaumurlaan huisnummer 10)</text:p>
            <text:p text:style-name="common-al"/>
            <text:p text:style-name="common-al">Vaststellen: Parkeergelegenheid alleen bestemd voor vergunninghouders (E9), volgens bijlage I van het RVV 1990 met het onderbord "Deelauto" </text:p>
            <text:p text:style-name="common-al"/>
            <text:p text:style-name="common-al">
            <draw:frame><draw:text-box><text:section text:name="plaatje_id1-3-2-2-1-50-1" text:style-name="plaatje">
              <text:p text:style-name="illustratie_id1-3-2-2-1-50-1-1"><draw:frame draw:style-name="illustratie_id1-3-2-2-1-50-1-1" text:anchor-type="paragraph" svg:width="13.100000000000001mm" svg:height="19.6mm"><draw:image xlink:href="Pictures/E9Autodateparkeergelegenheidieea5baee-99f5-4f10-a0ee-eed35293de8d.jpg" xlink:type="simple"/></draw:frame></text:p>
            </text:section></draw:text-box></draw:frame>
          </text:p>
            <text:p text:style-name="common-al"> E9</text:p>
            <text:p text:style-name="common-al"/>
            <text:p text:style-name="common-al"/>
            <text:p text:style-name="common-al"/>
            <text:p text:style-name="common-al">Utrecht, 6 oktober 2022</text:p>
            <text:p text:style-name="common-al"/>
            <text:p text:style-name="common-al">Burgemeester en wethouders van Utrecht,</text:p>
            <text:p text:style-name="common-al">namens dezen:</text:p>
            <text:p text:style-name="common-al"/>
            <text:p text:style-name="common-al"/>
            <text:p text:style-name="common-al">
            <text:span text:style-name="nadrukcur">mw</text:span>
            <text:span text:style-name="nadrukcur">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de beslissingsbevoegde akkoord is met de inhoud van dit document en de </text:span>
            <text:span text:style-name="nadrukcur">bekendmaki</text:span>
            <text:span text:style-name="nadrukcur">ng daarvan.</text:span>
          </text:p>
            <text:p text:style-name="common-al"/>
            <text:p text:style-name="common-al">Gepubliceerd op <text:span text:style-name="nadrukvet">17 oktober</text:span><text:span text:style-name="nadrukvet"> 20</text:span><text:span text:style-name="nadrukvet">2</text:span><text:span text:style-name="nadrukvet">2</text:span><text:span text:style-name="nadrukvet"/> in het Gemeenteblad.</text:p>
            <text:p text:style-name="common-al"/>
            <text:p text:style-name="common-al">Nadere informatie met betrekking tot de hiervoor genoemde verkeersmaatregelen kan worden verkregen bij Autodelen Utrecht, telefoon 14030 of per mail: autod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1175</text:span><text:line-break/><text:date style:data-style-name="dag" text:fixed="true" text:date-value="2022-10-17"/><text:line-break/><text:date style:data-style-name="jaar" text:fixed="true" text:date-value="2022-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1175</text:span><text:date style:data-style-name="nicedate" text:fixed="true" text:date-value="2022-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1175</text:span><text:date style:data-style-name="nicedate" text:fixed="true" text:date-value="2022-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vergunninghouders (E9) met onderbord ‘Deelauto’ - Celsiuslaan tegenover huisnummer 1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96829</meta:user-defined>
    <meta:user-defined meta:name="OVERHEIDop.verkeersbordcode">E9</meta:user-defined>
    <dc:language>nl</dc:language>
    <meta:user-defined meta:name="OVERHEIDop.locatietype/OVERHEIDop.gebiedsmarkering">Punt</meta:user-defined>
    <meta:user-defined meta:name="DC.title">2022-10-06 Celsiuslaan, Noordwest, Parkeergelegenheid Deelauto, Verkeersmaatregelen Gemeente Utrecht</meta:user-defined>
    <meta:user-defined meta:name="DCTERMS.W3CDTF/DCTERMS.available">2022-10-17</meta:user-defined>
    <meta:user-defined meta:name="OVERHEIDop.externeBijlage">Locatie en afbeelding|exb-2022-57515</meta:user-defined>
    <meta:user-defined meta:name="DCTERMS.W3CDTF/OVERHEIDop.jaargang">2022</meta:user-defined>
    <meta:user-defined meta:name="OVERHEIDop.publicationIssue">461175</meta:user-defined>
    <meta:user-defined meta:name="OVERHEIDop.GmbID/DC.identifier">gmb-2022-461175</meta:user-defined>
    <meta:user-defined meta:name="OVERHEIDop.versieInformatie"/>
  </office:meta>
</office:document-meta>
</file>