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BIJ DE LEIJWEI 36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(propaaninstallatie) op het adres Bij De Leijwei 36 te Hoornsterzwaag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60694</text:span><text:line-break/><text:date style:data-style-name="dag" text:fixed="true" text:date-value="2022-10-17"/><text:line-break/><text:date style:data-style-name="jaar" text:fixed="true" text:date-value="2022-10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0694</text:span><text:date style:data-style-name="nicedate" text:fixed="true" text:date-value="2022-10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0694</text:span><text:date style:data-style-name="nicedate" text:fixed="true" text:date-value="2022-10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8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BIJ DE LEIJWEI 36 HOORNSTERZWAAG</meta:user-defined>
    <meta:user-defined meta:name="DCTERMS.W3CDTF/DCTERMS.available">2022-10-17</meta:user-defined>
    <meta:user-defined meta:name="DCTERMS.W3CDTF/OVERHEIDop.jaargang">2022</meta:user-defined>
    <meta:user-defined meta:name="OVERHEIDop.publicationIssue">460694</meta:user-defined>
    <meta:user-defined meta:name="OVERHEIDop.GmbID/DC.identifier">gmb-2022-460694</meta:user-defined>
    <meta:user-defined meta:name="OVERHEIDop.versieInformatie"/>
  </office:meta>
</office:document-meta>
</file>