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Gorontalostraat 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en / Gorontalostraat 4-20 / 20-10 tm 16-12-2022, Locatie: Gorontalostraat 4A</text:p>
            <text:p text:style-name="common-al">Looptijd :-- t/m 16-12-2022</text:p>
            <text:p text:style-name="common-al">Verzonden naar aanvrager op: 12-10-2022</text:p>
            <text:p text:style-name="common-al">Kenmerk gemeente: Z/22/20913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2/209132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59652</text:span><text:line-break/><text:date style:data-style-name="dag" text:fixed="true" text:date-value="2022-10-17"/><text:line-break/><text:date style:data-style-name="jaar" text:fixed="true" text:date-value="2022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9652</text:span><text:date style:data-style-name="nicedate" text:fixed="true" text:date-value="2022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59652</text:span><text:date style:data-style-name="nicedate" text:fixed="true" text:date-value="2022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91323</meta:user-defined>
    <meta:user-defined meta:name="DCTERMS.abstract">Objecten / Gorontalostraat 4-20 / 20-10 tm 16-12-2022, Gorontalostraat 4A</meta:user-defined>
    <dc:language>nl</dc:language>
    <meta:user-defined meta:name="OVERHEIDop.locatietype/OVERHEIDop.gebiedsmarkering">Punt</meta:user-defined>
    <meta:user-defined meta:name="DC.title">Besluit apv vergunning Verleend Gorontalostraat 4A</meta:user-defined>
    <meta:user-defined meta:name="DCTERMS.W3CDTF/DCTERMS.available">2022-10-17</meta:user-defined>
    <meta:user-defined meta:name="DCTERMS.W3CDTF/OVERHEIDop.jaargang">2022</meta:user-defined>
    <meta:user-defined meta:name="OVERHEIDop.publicationIssue">459652</meta:user-defined>
    <meta:user-defined meta:name="OVERHEIDop.GmbID/DC.identifier">gmb-2022-459652</meta:user-defined>
    <meta:user-defined meta:name="OVERHEIDop.versieInformatie"/>
  </office:meta>
</office:document-meta>
</file>