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ZONNEPANELEN OP EEN WONING, FOK 24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zonnepanelen op een woning op het perceel Fok 24 te Heerenveen  (11-10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8087</text:span><text:line-break/><text:date style:data-style-name="dag" text:fixed="true" text:date-value="2022-10-14"/><text:line-break/><text:date style:data-style-name="jaar" text:fixed="true" text:date-value="2022-10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8087</text:span><text:date style:data-style-name="nicedate" text:fixed="true" text:date-value="2022-10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8087</text:span><text:date style:data-style-name="nicedate" text:fixed="true" text:date-value="2022-10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ZONNEPANELEN OP EEN WONING, FOK 24 HEERENVEEN</meta:user-defined>
    <meta:user-defined meta:name="DCTERMS.W3CDTF/DCTERMS.available">2022-10-14</meta:user-defined>
    <meta:user-defined meta:name="DCTERMS.W3CDTF/OVERHEIDop.jaargang">2022</meta:user-defined>
    <meta:user-defined meta:name="OVERHEIDop.publicationIssue">458087</meta:user-defined>
    <meta:user-defined meta:name="OVERHEIDop.GmbID/DC.identifier">gmb-2022-458087</meta:user-defined>
    <meta:user-defined meta:name="OVERHEIDop.versieInformatie"/>
  </office:meta>
</office:document-meta>
</file>