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uupmarkt 14 en Blauwverversstraatje 5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Suupmarkt 14 en Blauwverversstraatje 5 te Dokkum, het aanleggen van een huisaansluiting gas en water (besluit is verzonden op 11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57188</text:span><text:line-break/><text:date style:data-style-name="dag" text:fixed="true" text:date-value="2022-10-19"/><text:line-break/><text:date style:data-style-name="jaar" text:fixed="true" text:date-value="2022-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7188</text:span><text:date style:data-style-name="nicedate" text:fixed="true" text:date-value="2022-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7188</text:span><text:date style:data-style-name="nicedate" text:fixed="true" text:date-value="2022-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2272</meta:user-defined>
    <meta:user-defined meta:name="DCTERMS.abstract">Uitvoeren van een werk</meta:user-defined>
    <dc:language>nl</dc:language>
    <meta:user-defined meta:name="OVERHEIDop.locatietype/OVERHEIDop.gebiedsmarkering">Adres</meta:user-defined>
    <meta:user-defined meta:name="OVERHEIDop.locatietype/OVERHEIDop.gebiedsmarkering">Adres</meta:user-defined>
    <meta:user-defined meta:name="DC.title">Verleende omgevingsvergunning Suupmarkt 14 en Blauwverversstraatje 5 te Dokkum</meta:user-defined>
    <meta:user-defined meta:name="DCTERMS.W3CDTF/DCTERMS.available">2022-10-19</meta:user-defined>
    <meta:user-defined meta:name="DCTERMS.W3CDTF/OVERHEIDop.jaargang">2022</meta:user-defined>
    <meta:user-defined meta:name="OVERHEIDop.publicationIssue">457188</meta:user-defined>
    <meta:user-defined meta:name="OVERHEIDop.GmbID/DC.identifier">gmb-2022-457188</meta:user-defined>
    <meta:user-defined meta:name="OVERHEIDop.versieInformatie"/>
  </office:meta>
</office:document-meta>
</file>