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de woning, Pieter de Hooghstraat 49 te Utrecht, HZ_WABO-22-352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ieter de Hooghstraat 49 te Utrecht</text:span>
          </text:p>
            <text:p text:style-name="common-al">HZ_WABO-22-35274</text:p>
            <text:p text:style-name="common-al">Toelichting: het bouwen van een dakopbouw op de woning</text:p>
            <text:p text:style-name="common-al">Datum ontvangst aanvraag: 10 oktober 2022</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5224</text:span><text:line-break/><text:date style:data-style-name="dag" text:fixed="true" text:date-value="2022-10-12"/><text:line-break/><text:date style:data-style-name="jaar" text:fixed="true" text:date-value="2022-10-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5224</text:span><text:date style:data-style-name="nicedate" text:fixed="true" text:date-value="2022-10-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55224</text:span><text:date style:data-style-name="nicedate" text:fixed="true" text:date-value="2022-10-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3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de woning, Pieter de Hooghstraat 49 te Utrecht, HZ_WABO-22-35274</meta:user-defined>
    <meta:user-defined meta:name="DCTERMS.W3CDTF/DCTERMS.available">2022-10-12</meta:user-defined>
    <meta:user-defined meta:name="DCTERMS.W3CDTF/OVERHEIDop.jaargang">2022</meta:user-defined>
    <meta:user-defined meta:name="OVERHEIDop.externeBijlage">Publiceerbaar-A|exb-2022-56711</meta:user-defined>
    <meta:user-defined meta:name="OVERHEIDop.publicationIssue">455224</meta:user-defined>
    <meta:user-defined meta:name="OVERHEIDop.GmbID/DC.identifier">gmb-2022-455224</meta:user-defined>
    <meta:user-defined meta:name="OVERHEIDop.versieInformatie"/>
  </office:meta>
</office:document-meta>
</file>