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gemeente Heerenveen op 17 oktober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9.25 uur: behandeling van het bezwaarschrift tegen de gedeeltelijke toewijzing van een WOO-verzoek</text:p>
            <text:p text:style-name="al"/>
            <text:p text:style-name="al"/>
            <text:p text:style-name="al">Deze hoorzitting wordt digitaal door middel van videobellen (Teams) gehouden. Als u hierbij aanwezig wilt zijn, kunt u dit doorgeven aan het secretariaat van de Commissie bezwaarschriften door te bellen naar 14 0513 of te mailen naar bezwaar@heerenveen.nl. U krijgt dan per e-mail een link toegestuurd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5052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5052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5052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12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op 17 oktober 2022</meta:user-defined>
    <dc:language>nl</dc:language>
    <meta:user-defined meta:name="OVERHEIDop.locatietype/OVERHEIDop.gebiedsmarkering">Gemeente</meta:user-defined>
    <meta:user-defined meta:name="DC.title">Agenda openbare hoorzitting Commissie bezwaarschriften gemeente Heerenveen op 17 oktober 2022</meta:user-defined>
    <meta:user-defined meta:name="DCTERMS.W3CDTF/DCTERMS.available">2022-10-12</meta:user-defined>
    <meta:user-defined meta:name="DCTERMS.W3CDTF/OVERHEIDop.jaargang">2022</meta:user-defined>
    <meta:user-defined meta:name="OVERHEIDop.publicationIssue">455052</meta:user-defined>
    <meta:user-defined meta:name="OVERHEIDop.GmbID/DC.identifier">gmb-2022-455052</meta:user-defined>
    <meta:user-defined meta:name="OVERHEIDop.versieInformatie"/>
  </office:meta>
</office:document-meta>
</file>