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INDUSTRIEWEG TEGENOVER NUMMER 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Industrieweg tegenover nummer 1 en de kuinder nabij nummer 9 te Heerenveen (10 oktober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54614</text:span><text:line-break/><text:date style:data-style-name="dag" text:fixed="true" text:date-value="2022-10-12"/><text:line-break/><text:date style:data-style-name="jaar" text:fixed="true" text:date-value="2022-10-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54614</text:span><text:date style:data-style-name="nicedate" text:fixed="true" text:date-value="2022-10-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54614</text:span><text:date style:data-style-name="nicedate" text:fixed="true" text:date-value="2022-10-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9/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TIJDELIJK GEBRUIK OPENBARE RUIMTE, INDUSTRIEWEG TEGENOVER NUMMER 1 HEERENVEEN</meta:user-defined>
    <meta:user-defined meta:name="DCTERMS.W3CDTF/DCTERMS.available">2022-10-12</meta:user-defined>
    <meta:user-defined meta:name="DCTERMS.W3CDTF/OVERHEIDop.jaargang">2022</meta:user-defined>
    <meta:user-defined meta:name="OVERHEIDop.publicationIssue">454614</meta:user-defined>
    <meta:user-defined meta:name="OVERHEIDop.GmbID/DC.identifier">gmb-2022-454614</meta:user-defined>
    <meta:user-defined meta:name="OVERHEIDop.versieInformatie"/>
  </office:meta>
</office:document-meta>
</file>