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Uitvoeringswerkzaamheden De Greiden Zuidoost Heerenve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80744 / D.22.1583168</text:p>
            <text:p text:style-name="common-al"/>
            <text:p text:style-name="common-al">Onderwerp: Uitvoeringswerkzaamheden De Greiden Zuidoost Heerenveen</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de wijk De Greiden Zuidoost als 30 km/h zone is aangewezen in het Gemeentelijk Verkeers- en VervoersPlan;</text:p>
            <text:p text:style-name="common-al">dat in de Gruttostraat, Reigerstraat, Tureluurstraat en Kwartelstraat reeds een 30 km/h zone is ingesteld bij verkeersbesluit van 1 november 2005 (nummer PG.05.3004983).</text:p>
            <text:p text:style-name="common-al">dat het wenselijk is dat het overige deel van de Greiden Zuidoost in de woonstraten Wulpstraat, Kemphaanstraat, Kievitstraat, Scholeksterstraat en Lepelaarstraat de inrichting wordt aangepast passend bij een 30 km/h zone;</text:p>
            <text:p text:style-name="common-al">dat er hiervoor op diverse locaties snelheid remmende maatregelen worden aangelegd in de vorm van verkeersplateaus en verkeersdrempels;</text:p>
            <text:p text:style-name="common-al">dat de aanleg van de verkeersplateaus en verkeersdrempels gefaseerd wordt uitgevoerd tussen 10 oktober en 12 december 2022;</text:p>
            <text:p text:style-name="common-al">dat de Wulpstraat, Kemphaanstraat, Kievitstraat, Scholeksterstraat en Lepelaarstraat in de periode tussen 10 oktober en 12 december 2022 gefaseerd (deels) zijn afgesloten voor alle verkeer;</text:p>
            <text:p text:style-name="common-al">dat dit binnen de (wettelijk) voorgeschreven periode van 6 weken ter inzage legging kan vallen;</text:p>
            <text:p text:style-name="common-al">dat de bewoners en bedrijven door middel van nieuwsbrieven op de hoogte worden gesteld van de komende werkzaamheden en de daarmee gepaard gaande (mogelijke) overlast; </text:p>
            <text:p text:style-name="common-al">dat de bedoelde wegen zijn gelegen binnen de gemeente Heerenveen en bij de gemeente Heerenveen in beheer zijn;</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C1 volgens RVV 1990 de Wulpstraat, Kemphaanstraat, Kievitstraat, Scholeksterstraat en Lepelaarstraat gefaseerd (deels) gesloten te verklaren in beide richtingen voor voertuigen, ruiters en geleiders van rij- of trekdieren of vee.<text:span text:style-name="nadrukvet"/>De maatregelen gelden in de periode tussen 10 oktober en 12 december 2022 of zoveel eerder of later als noodzakelijk wordt geacht.</text:p>
            <text:p text:style-name="common-al">Dit besluit wordt gepubliceerd in het Gemeenteblad via www.officielebekendmakingen.nl</text:p>
            <text:p text:style-name="common-al"/>
            <text:p text:style-name="common-al">Heerenveen, 6 oktober 2022</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0495</text:span><text:line-break/><text:date style:data-style-name="dag" text:fixed="true" text:date-value="2022-10-10"/><text:line-break/><text:date style:data-style-name="jaar" text:fixed="true" text:date-value="2022-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0495</text:span><text:date style:data-style-name="nicedate" text:fixed="true" text:date-value="2022-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0495</text:span><text:date style:data-style-name="nicedate" text:fixed="true" text:date-value="2022-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Uitvoeringswerkzaamheden De Greiden Zuidoost Heerenveen - Wulpstraat, Kemphaanstraat, Kievitstraat, Scholeksterstraat en Lepelaar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80744 / D.22.1583168</meta:user-defined>
    <meta:user-defined meta:name="DCTERMS.abstract">Wulpstraat, Kemphaanstraat, Kievitstraat, Scholeksterstraat en Lepelaarstraat </meta:user-defined>
    <meta:user-defined meta:name="OVERHEIDop.verkeersbordcode">C1</meta:user-defined>
    <dc:language>nl</dc:language>
    <meta:user-defined meta:name="OVERHEIDop.locatietype/OVERHEIDop.gebiedsmarkering">Vlak</meta:user-defined>
    <meta:user-defined meta:name="OVERHEIDop.locatietype/OVERHEIDop.gebiedsmarkering">Vlak</meta:user-defined>
    <meta:user-defined meta:name="DC.title">Verkeersbesluit, Uitvoeringswerkzaamheden De Greiden Zuidoost Heerenveen</meta:user-defined>
    <meta:user-defined meta:name="DCTERMS.W3CDTF/DCTERMS.available">2022-10-10</meta:user-defined>
    <meta:user-defined meta:name="DCTERMS.W3CDTF/OVERHEIDop.jaargang">2022</meta:user-defined>
    <meta:user-defined meta:name="OVERHEIDop.publicationIssue">450495</meta:user-defined>
    <meta:user-defined meta:name="OVERHEIDop.GmbID/DC.identifier">gmb-2022-450495</meta:user-defined>
    <meta:user-defined meta:name="OVERHEIDop.versieInformatie"/>
  </office:meta>
</office:document-meta>
</file>