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INDMOLEN, OUDEWEG 2 GERSLOO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indmolen op het perceel Oudeweg 2 te Gersloot  (05-10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8637</text:span><text:line-break/><text:date style:data-style-name="dag" text:fixed="true" text:date-value="2022-10-07"/><text:line-break/><text:date style:data-style-name="jaar" text:fixed="true" text:date-value="2022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637</text:span><text:date style:data-style-name="nicedate" text:fixed="true" text:date-value="2022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637</text:span><text:date style:data-style-name="nicedate" text:fixed="true" text:date-value="2022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WINDMOLEN, OUDEWEG 2 GERSLOOT.</meta:user-defined>
    <meta:user-defined meta:name="DCTERMS.W3CDTF/DCTERMS.available">2022-10-07</meta:user-defined>
    <meta:user-defined meta:name="DCTERMS.W3CDTF/OVERHEIDop.jaargang">2022</meta:user-defined>
    <meta:user-defined meta:name="OVERHEIDop.publicationIssue">448637</meta:user-defined>
    <meta:user-defined meta:name="OVERHEIDop.GmbID/DC.identifier">gmb-2022-448637</meta:user-defined>
    <meta:user-defined meta:name="OVERHEIDop.versieInformatie"/>
  </office:meta>
</office:document-meta>
</file>