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Ceintuurbaan 61-3 en Ceintuurbaan 61-2 en Ceintuurbaan 61-1 en Ceintuurbaan 61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splitsen van het gebouw in appartementsrechten op adres Ceintuurbaan 61-3 en Ceintuurbaan 61-2 en Ceintuurbaan 61-1 en Ceintuurbaan 61-4</text:p>
            <text:p text:style-name="common-al">Ontvangen op: 28-01-2022</text:p>
            <text:p text:style-name="common-al">Kenmerk gemeente: Z/22/200100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755</text:span><text:line-break/><text:date style:data-style-name="dag" text:fixed="true" text:date-value="2022-02-03"/><text:line-break/><text:date style:data-style-name="jaar" text:fixed="true" text:date-value="2022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755</text:span><text:date style:data-style-name="nicedate" text:fixed="true" text:date-value="2022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755</text:span><text:date style:data-style-name="nicedate" text:fixed="true" text:date-value="2022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01007</meta:user-defined>
    <meta:user-defined meta:name="DCTERMS.abstract">Aanvraag voor het mogen splitsen van het gebouw in appartementsrechten op adres Ceintuurbaan 61-3 en Ceintuurbaan 61-2 en Ceintuurbaan 61-1 en Ceintuurbaan 61-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voor splitsingsvergunning Ceintuurbaan 61-3 en Ceintuurbaan 61-2 en Ceintuurbaan 61-1 en Ceintuurbaan 61-4</meta:user-defined>
    <meta:user-defined meta:name="DCTERMS.W3CDTF/DCTERMS.available">2022-02-03</meta:user-defined>
    <meta:user-defined meta:name="DCTERMS.W3CDTF/OVERHEIDop.jaargang">2022</meta:user-defined>
    <meta:user-defined meta:name="OVERHEIDop.publicationIssue">44755</meta:user-defined>
    <meta:user-defined meta:name="OVERHEIDop.GmbID/DC.identifier">gmb-2022-44755</meta:user-defined>
    <meta:user-defined meta:name="OVERHEIDop.versieInformatie"/>
  </office:meta>
</office:document-meta>
</file>