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gebruik leegstand naar training en onderwijs, Rapenburg 65 2311GJ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Z/22/3448186</text:p>
            <text:p text:style-name="common-al">Ingekomen: 03-10-2022 00:00</text:p>
            <text:p text:style-name="common-al">Locatie: Rapenburg 65 2311GJ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2/3448186" xlink:type="simple">publicatiesomgevingsvergunningen@leiden.nl</text:a> de volgende gegevens:</text:p>
            <text:p text:style-name="common-al">-het kenmerk van de aanvraag: Z/22/344818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446193</text:span><text:line-break/><text:date style:data-style-name="dag" text:fixed="true" text:date-value="2022-10-13"/><text:line-break/><text:date style:data-style-name="jaar" text:fixed="true" text:date-value="2022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6193</text:span><text:date style:data-style-name="nicedate" text:fixed="true" text:date-value="2022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6193</text:span><text:date style:data-style-name="nicedate" text:fixed="true" text:date-value="2022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7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2/3448186</meta:user-defined>
    <meta:user-defined meta:name="DCTERMS.abstract">wijzigen gebruik leegstand naar training en onderwijs</meta:user-defined>
    <dc:language>nl</dc:language>
    <meta:user-defined meta:name="OVERHEIDop.locatietype/OVERHEIDop.gebiedsmarkering">Punt</meta:user-defined>
    <meta:user-defined meta:name="DC.title">Aanvraag omgevingsvergunning, wijzigen gebruik leegstand naar training en onderwijs, Rapenburg 65 2311GJ Leiden</meta:user-defined>
    <meta:user-defined meta:name="DCTERMS.W3CDTF/DCTERMS.available">2022-10-13</meta:user-defined>
    <meta:user-defined meta:name="DCTERMS.W3CDTF/OVERHEIDop.jaargang">2022</meta:user-defined>
    <meta:user-defined meta:name="OVERHEIDop.externeBijlage">LEIDEN_202210_GFO_ZAKEN_794781_6879417_16648016...|exb-2022-55800</meta:user-defined>
    <meta:user-defined meta:name="OVERHEIDop.publicationIssue">446193</meta:user-defined>
    <meta:user-defined meta:name="OVERHEIDop.GmbID/DC.identifier">gmb-2022-446193</meta:user-defined>
    <meta:user-defined meta:name="OVERHEIDop.versieInformatie"/>
  </office:meta>
</office:document-meta>
</file>