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Brakzand 11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Anjum, Brakzand 11, het plaatsen van zonnepanelen (brief weigering is verzonden op 4 oktober 2022).</text:p>
            <text:p text:style-name="last-al">De weigering ligt vanaf donderdag 13 oktober 2022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6189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6189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6189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895</meta:user-defined>
    <dc:language>nl</dc:language>
    <meta:user-defined meta:name="OVERHEIDop.locatietype/OVERHEIDop.gebiedsmarkering">Adres</meta:user-defined>
    <meta:user-defined meta:name="DC.title">Weigering aanvraag omgevingsvergunning Brakzand 11 te Anjum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6189</meta:user-defined>
    <meta:user-defined meta:name="OVERHEIDop.GmbID/DC.identifier">gmb-2022-446189</meta:user-defined>
    <meta:user-defined meta:name="OVERHEIDop.versieInformatie"/>
  </office:meta>
</office:document-meta>
</file>