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upelmonde 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, Rupelmonde 24, 11-10-2022 t/m 8-11-2022, Locatie: Rupelmonde 24</text:p>
            <text:p text:style-name="common-al">Looptijd :-- t/m 08-11-2022</text:p>
            <text:p text:style-name="common-al">Verzonden naar aanvrager op: 03-10-2022</text:p>
            <text:p text:style-name="common-al">Kenmerk gemeente: Z/22/20874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874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4964</text:span><text:line-break/><text:date style:data-style-name="dag" text:fixed="true" text:date-value="2022-10-06"/><text:line-break/><text:date style:data-style-name="jaar" text:fixed="true" text:date-value="2022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4964</text:span><text:date style:data-style-name="nicedate" text:fixed="true" text:date-value="2022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4964</text:span><text:date style:data-style-name="nicedate" text:fixed="true" text:date-value="2022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7425</meta:user-defined>
    <meta:user-defined meta:name="DCTERMS.abstract">OBJ, Rupelmonde 24, 11-10-2022 t/m 8-11-2022, Rupelmonde 24</meta:user-defined>
    <dc:language>nl</dc:language>
    <meta:user-defined meta:name="OVERHEIDop.locatietype/OVERHEIDop.gebiedsmarkering">Punt</meta:user-defined>
    <meta:user-defined meta:name="DC.title">Besluit apv vergunning Verleend Rupelmonde 24</meta:user-defined>
    <meta:user-defined meta:name="DCTERMS.W3CDTF/DCTERMS.available">2022-10-06</meta:user-defined>
    <meta:user-defined meta:name="DCTERMS.W3CDTF/OVERHEIDop.jaargang">2022</meta:user-defined>
    <meta:user-defined meta:name="OVERHEIDop.publicationIssue">444964</meta:user-defined>
    <meta:user-defined meta:name="OVERHEIDop.GmbID/DC.identifier">gmb-2022-444964</meta:user-defined>
    <meta:user-defined meta:name="OVERHEIDop.versieInformatie"/>
  </office:meta>
</office:document-meta>
</file>