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BEDRIJFSPAND EN HET AANLEGGEN VAN EEN UITRIT, NEPTUNUS NAAST NUMMERS 11 1 TOT EN MET 11 26 HEERENVE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edrijfspand en het aanleggen van een uitrit op het perceel Neptunus naast nummers 11 1 tot en met 11 26 te Heerenveen (28-01-2022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4305</text:span><text:line-break/><text:date style:data-style-name="dag" text:fixed="true" text:date-value="2022-02-02"/><text:line-break/><text:date style:data-style-name="jaar" text:fixed="true" text:date-value="2022-02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305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4305</text:span><text:date style:data-style-name="nicedate" text:fixed="true" text:date-value="2022-02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, BOUWEN VAN EEN BEDRIJFSPAND EN HET AANLEGGEN VAN EEN UITRIT, NEPTUNUS NAAST NUMMERS 11 1 TOT EN MET 11 26 HEERENVEEN</meta:user-defined>
    <meta:user-defined meta:name="DCTERMS.W3CDTF/DCTERMS.available">2022-02-02</meta:user-defined>
    <meta:user-defined meta:name="DCTERMS.W3CDTF/OVERHEIDop.jaargang">2022</meta:user-defined>
    <meta:user-defined meta:name="OVERHEIDop.publicationIssue">44305</meta:user-defined>
    <meta:user-defined meta:name="OVERHEIDop.GmbID/DC.identifier">gmb-2022-44305</meta:user-defined>
    <meta:user-defined meta:name="OVERHEIDop.versieInformatie"/>
  </office:meta>
</office:document-meta>
</file>