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Donkerslootstraat 50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Feijenoord</text:p>
            <text:p text:style-name="common-al">Straat: Donkerslootstraat 50B</text:p>
            <text:p text:style-name="common-al">Postcode: 3074 WL </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3 oktober 2022</text:p>
            <text:p text:style-name="common-al">Zaaknummer: 585834-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42810</text:span><text:line-break/><text:date style:data-style-name="dag" text:fixed="true" text:date-value="2022-10-05"/><text:line-break/><text:date style:data-style-name="jaar" text:fixed="true" text:date-value="2022-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2810</text:span><text:date style:data-style-name="nicedate" text:fixed="true" text:date-value="2022-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2810</text:span><text:date style:data-style-name="nicedate" text:fixed="true" text:date-value="2022-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Donkerslootstraat 50B</meta:user-defined>
    <meta:user-defined meta:name="DCTERMS.W3CDTF/DCTERMS.available">2022-10-05</meta:user-defined>
    <meta:user-defined meta:name="DCTERMS.W3CDTF/OVERHEIDop.jaargang">2022</meta:user-defined>
    <meta:user-defined meta:name="OVERHEIDop.publicationIssue">442810</meta:user-defined>
    <meta:user-defined meta:name="OVERHEIDop.GmbID/DC.identifier">gmb-2022-442810</meta:user-defined>
    <meta:user-defined meta:name="OVERHEIDop.versieInformatie"/>
  </office:meta>
</office:document-meta>
</file>