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EVENEMENTENVERGUNNING KNYPSTERMERKE, MEIJERWEG, TRAMWEG, HOUTKAMPSWYK EN DS. VEENWEG DE KNIP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van Heerenveen heeft vergunning verleend voor het organiseren van het evenement Knypster Merke van 7 t/m 11 oktober 2022 op de locaties Meijerweg, Tramweg, Houtkampswyk en Ds. Veenweg te De Knipe (29-09-2022). </text:p>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41134</text:span><text:line-break/><text:date style:data-style-name="dag" text:fixed="true" text:date-value="2022-10-04"/><text:line-break/><text:date style:data-style-name="jaar" text:fixed="true" text:date-value="2022-10-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41134</text:span><text:date style:data-style-name="nicedate" text:fixed="true" text:date-value="2022-10-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41134</text:span><text:date style:data-style-name="nicedate" text:fixed="true" text:date-value="2022-10-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4.9/xml/MC-DRP-BeschikkingAfhandelin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LENING EVENEMENTENVERGUNNING KNYPSTERMERKE, MEIJERWEG, TRAMWEG, HOUTKAMPSWYK EN DS. VEENWEG DE KNIPE</meta:user-defined>
    <meta:user-defined meta:name="DCTERMS.W3CDTF/DCTERMS.available">2022-10-04</meta:user-defined>
    <meta:user-defined meta:name="DCTERMS.W3CDTF/OVERHEIDop.jaargang">2022</meta:user-defined>
    <meta:user-defined meta:name="OVERHEIDop.publicationIssue">441134</meta:user-defined>
    <meta:user-defined meta:name="OVERHEIDop.GmbID/DC.identifier">gmb-2022-441134</meta:user-defined>
    <meta:user-defined meta:name="OVERHEIDop.versieInformatie"/>
  </office:meta>
</office:document-meta>
</file>