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aetsstraat 30 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Paetsstraat 30 C, 3039XR, plaatsen van dakramen op een schuine dak. (aanvraagdatum 05-05-2021, dossiernummer OMV.21.05.00066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39813</text:span><text:line-break/><text:date style:data-style-name="dag" text:fixed="true" text:date-value="2022-10-03"/><text:line-break/><text:date style:data-style-name="jaar" text:fixed="true" text:date-value="2022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9813</text:span><text:date style:data-style-name="nicedate" text:fixed="true" text:date-value="2022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9813</text:span><text:date style:data-style-name="nicedate" text:fixed="true" text:date-value="2022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aetsstraat 30 C</meta:user-defined>
    <meta:user-defined meta:name="DCTERMS.W3CDTF/DCTERMS.available">2022-10-03</meta:user-defined>
    <meta:user-defined meta:name="DCTERMS.W3CDTF/OVERHEIDop.jaargang">2022</meta:user-defined>
    <meta:user-defined meta:name="OVERHEIDop.publicationIssue">439813</meta:user-defined>
    <meta:user-defined meta:name="OVERHEIDop.GmbID/DC.identifier">gmb-2022-439813</meta:user-defined>
    <meta:user-defined meta:name="OVERHEIDop.versieInformatie"/>
  </office:meta>
</office:document-meta>
</file>