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bestemmingsplan ‘Ferwert-Zeedijk11a en 12'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ardeast-Fryslân maken bekend dat vanaf 6 oktober 2022 tot en met 16 november 2022, het ontwerp bestemmingsplan ‘Ferwert - Zeedijk11a en 12’ ter inzage ligt.</text:p>
            <text:p text:style-name="common-al">Het plan voorziet in de juridisch planologische regeling om reguliere bewoning van de panden  aan Zeedijk 11a en 12 te Ferwert mogelijk te maken. </text:p>
            <text:p text:style-name="common-al">
            <text:span text:style-name="nadrukvet">Het ontwerp-bestemmingsplan inzien </text:span>U kunt het bestemmingsplan bekijken op <text:a xlink:href="https://www.ruimtelijkeplannen.nl/viewer/viewer" xlink:type="simple">www.ruimtelijkeplannen.nl</text:a>, code: NL.IMRO.1970.BpFeZeedijk11aen12-ON01. Wenst u het bestemmingsplan op een gemeentehuis in te zien? Dan kunt u telefonisch een afspraak maken via telefoonnummer (0519) 29 88 88.</text:p>
            <text:p text:style-name="common-al">
            <text:span text:style-name="nadrukvet">Wilt u reageren? </text:span>Gedurende de periode van ter inzage legging kunt u een zienswijze zenden aan gemeente Noardeast-Fryslân t.a.v. het college van burgemeester en wethouders, Postbus 13, 9290 AA KOLLUM. In de zienswijze dient u het zaaknummer te vermelden<text:span text:style-name="nadrukvet">: </text:span>2017-Z18809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38541</text:span><text:line-break/><text:date style:data-style-name="dag" text:fixed="true" text:date-value="2022-10-05"/><text:line-break/><text:date style:data-style-name="jaar" text:fixed="true" text:date-value="2022-10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8541</text:span><text:date style:data-style-name="nicedate" text:fixed="true" text:date-value="2022-10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8541</text:span><text:date style:data-style-name="nicedate" text:fixed="true" text:date-value="2022-10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4.7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BpFeZeedijk11aen12-ON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Ontwerp bestemmingsplan ‘Ferwert-Zeedijk11a en 12'</meta:user-defined>
    <meta:user-defined meta:name="DCTERMS.W3CDTF/DCTERMS.available">2022-10-05</meta:user-defined>
    <meta:user-defined meta:name="DCTERMS.W3CDTF/OVERHEIDop.jaargang">2022</meta:user-defined>
    <meta:user-defined meta:name="OVERHEIDop.publicationIssue">438541</meta:user-defined>
    <meta:user-defined meta:name="OVERHEIDop.GmbID/DC.identifier">gmb-2022-438541</meta:user-defined>
    <meta:user-defined meta:name="OVERHEIDop.versieInformatie"/>
  </office:meta>
</office:document-meta>
</file>