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stgesteld bestemmingsplan Woonbestemming Buorfinne 3, 7 en 9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september 2022 heeft de gemeenteraad van de gemeente Noardeast-Fryslân het bestemmingsplan ‘Woonbestemming Buorfinne 3, 7 en 9 Anjum’ vastgesteld. Dit bestemmingsplan geeft een woonbestemming aan drie adressen in Anjum die tot nog toe een bestemming als woon-/werklocatie hebben.</text:p>
            <text:p text:style-name="common-al">Tijdens de terinzagelegging van het ontwerp-bestemmingsplan zijn geen zienswijzen ontvangen.</text:p>
            <text:p text:style-name="common-al">
            <text:span text:style-name="nadrukvet">Het bestemmingsplan inzien</text:span>
          </text:p>
            <text:p text:style-name="common-al">Het bestemmingsplan ligt van 6 oktober tot en met 17 november 2022 digitaal ter inzage. U kunt het bestemmingsplan bekijken op <text:a xlink:href="http://www.ruimtelijkeplannen.nl" xlink:type="simple">www.ruimtelijkeplannen.nl</text:a>. De plannaam is NL.IMRO.1970.BpAjbuorfinne379-VA01.</text:p>
            <text:p text:style-name="common-al">Wilt u het plan in een gemeentehuis inzien, dan kunt u contact opnemen met de gemeente en vragen naar team Romte via het telefoonnummer 0519-298888.</text:p>
            <text:p text:style-name="common-al">
            <text:span text:style-name="nadrukvet">Wilt u reageren?</text:span>
          </text:p>
            <text:p text:style-name="common-al">Tot en met 17 november 2022 kunt u een beroepschrift indienen bij de Afdeling bestuursrechtspraak van de Raad van State (postbus 20019, 2500 EA Den Haag).</text:p>
            <text:p text:style-name="common-al">Niet iedereen mag beroep instellen. U mag alleen beroep instellen als u direct te maken krijgt met de gevolgen van dit besluit (een belanghebbende bent).</text:p>
            <text:p text:style-name="common-al">Gelijktijdig met het indienen van een beroepschrift kunt u een voorlopige voorziening aanvragen.</text:p>
            <text:p text:style-name="common-al">Voor meer informatie over de beroepsprocedure en voorlopige voorziening, kunt u kijken op:</text:p>
            <text:p text:style-name="common-al">
            <text:a xlink:href="https://archief13.archiefweb.eu/archives/archiefweb/20220329103233/https:/www.raadvanstate.nl/bestuursrechtspraak/" xlink:type="simple">Externe link:https://www.raadvanstate.nl/bestuursrechtspraak/</text:a>
          </text:p>
            <text:p text:style-name="common-al">
            <text:span text:style-name="nadrukvet">Vragen?</text:span>
          </text:p>
            <text:p text:style-name="common-al">Als u vragen heeft kunt u contact opnemen met het team Romte, telefoon: 0519-2988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7986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7986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7986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7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Ajbuorfinne379-VA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Vastgesteld bestemmingsplan Woonbestemming Buorfinne 3, 7 en 9 Anjum</meta:user-defined>
    <meta:user-defined meta:name="DCTERMS.W3CDTF/DCTERMS.available">2022-10-05</meta:user-defined>
    <meta:user-defined meta:name="DCTERMS.W3CDTF/OVERHEIDop.jaargang">2022</meta:user-defined>
    <meta:user-defined meta:name="OVERHEIDop.publicationIssue">437986</meta:user-defined>
    <meta:user-defined meta:name="OVERHEIDop.GmbID/DC.identifier">gmb-2022-437986</meta:user-defined>
    <meta:user-defined meta:name="OVERHEIDop.versieInformatie"/>
  </office:meta>
</office:document-meta>
</file>