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 het Diepsterbos nabij de Rijsdammen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pomp in het Diepsterbos nabij de Rijsdammen, het realiseren van een tokkelbaan (aanvraag is ontvangen 22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7598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598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598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83</meta:user-defined>
    <dc:language>nl</dc:language>
    <meta:user-defined meta:name="OVERHEIDop.locatietype/OVERHEIDop.gebiedsmarkering">Weg</meta:user-defined>
    <meta:user-defined meta:name="DC.title">Aanvraag omgevingsvergunning in het Diepsterbos nabij de Rijsdammen te Kollumerpomp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7598</meta:user-defined>
    <meta:user-defined meta:name="OVERHEIDop.GmbID/DC.identifier">gmb-2022-437598</meta:user-defined>
    <meta:user-defined meta:name="OVERHEIDop.versieInformatie"/>
  </office:meta>
</office:document-meta>
</file>