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lestrinastraat 17-3 1071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alestrinastraat 17-3 1071LD Amsterdam</text:p>
            <text:p text:style-name="common-al">Omschrijving: voor het realiseren van een extra bouwlaag met meerdere dakterrassen bovenop het hoofdgebouw met behoud tot de bestemming wonen.</text:p>
            <text:p text:style-name="common-al">Datum ontvangst: 08-09-2022</text:p>
            <text:p text:style-name="common-al">Zaaknummer: Z2022-Z006237</text:p>
            <text:p text:style-name="common-al">OLO nummer: 724271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6135</text:span><text:line-break/><text:date style:data-style-name="dag" text:fixed="true" text:date-value="2022-09-29"/><text:line-break/><text:date style:data-style-name="jaar" text:fixed="true" text:date-value="2022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135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135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6237</meta:user-defined>
    <meta:user-defined meta:name="DCTERMS.abstract">realiseren van een extra bouwlaag met meerdere dakterrassen bovenop het hoofdgebouw met behoud tot de bestemming wonen</meta:user-defined>
    <dc:language>nl</dc:language>
    <meta:user-defined meta:name="OVERHEIDop.locatietype/OVERHEIDop.gebiedsmarkering">Punt</meta:user-defined>
    <meta:user-defined meta:name="DC.title">Aanvraag omgevingsvergunning Palestrinastraat 17-3 1071LD Amsterdam</meta:user-defined>
    <meta:user-defined meta:name="DCTERMS.W3CDTF/DCTERMS.available">2022-09-29</meta:user-defined>
    <meta:user-defined meta:name="DCTERMS.W3CDTF/OVERHEIDop.jaargang">2022</meta:user-defined>
    <meta:user-defined meta:name="OVERHEIDop.publicationIssue">436135</meta:user-defined>
    <meta:user-defined meta:name="OVERHEIDop.GmbID/DC.identifier">gmb-2022-436135</meta:user-defined>
    <meta:user-defined meta:name="OVERHEIDop.versieInformatie"/>
  </office:meta>
</office:document-meta>
</file>