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IJGEBOUW, DS KINGWEG 1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Burgemeester en wethouders van Heerenveen hebben vergunning verleend voor het bouwen van een bijgebouw op het perceel Ds Kingweg 14 te Heerenveen  </text:p>
            <text:p text:style-name="common-al">(27 sept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5657</text:span><text:line-break/><text:date style:data-style-name="dag" text:fixed="true" text:date-value="2022-09-29"/><text:line-break/><text:date style:data-style-name="jaar" text:fixed="true" text:date-value="2022-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5657</text:span><text:date style:data-style-name="nicedate" text:fixed="true" text:date-value="2022-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5657</text:span><text:date style:data-style-name="nicedate" text:fixed="true" text:date-value="2022-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BIJGEBOUW, DS KINGWEG 14 HEERENVEEN</meta:user-defined>
    <meta:user-defined meta:name="DCTERMS.W3CDTF/DCTERMS.available">2022-09-29</meta:user-defined>
    <meta:user-defined meta:name="DCTERMS.W3CDTF/OVERHEIDop.jaargang">2022</meta:user-defined>
    <meta:user-defined meta:name="OVERHEIDop.publicationIssue">435657</meta:user-defined>
    <meta:user-defined meta:name="OVERHEIDop.GmbID/DC.identifier">gmb-2022-435657</meta:user-defined>
    <meta:user-defined meta:name="OVERHEIDop.versieInformatie"/>
  </office:meta>
</office:document-meta>
</file>