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dedeling voornemen tot verhuur van strandgedeelten</text:p>
      <text:section text:name="regeling_id1-3-2" text:style-name="regeling">
        <text:section text:name="aanhef_id1-3-2-1" text:style-name="aanhef">
          <text:section text:name="preambule_id1-3-2-1-1" text:style-name="preambule">
            <text:p text:style-name="al"/>
            <text:p text:style-name="al">De gemeente Bloemendaal is voornemens om een aantal strandgedeelten, kadastraal bekend Gemeente Bloemendaal sectie A nummers 10591 (gedeeltelijk) en 10590 (gedeeltelijk) te verhuren aan de zittende huurders van een gedeelte van het Noordzeestrand aan de Zeeweg te Overveen. Op haar beurt huurt de gemeente dit gedeelte van het Noordzeestrand van De Staat.</text:p>
            <text:p text:style-name="al"/>
            <text:p text:style-name="al">De beoogde acht huurders (Trampolinepark Bloemendaal aan Zee, Strandwinkel BeachFun, Vereniging voor strandrecreatie De Zeemeeuwen, twee venters en drie sportverenigingen) zijn de enige geschikte gegadigden omdat er sprake is van een verlenging van de bestaande huurovereenkomsten. Investeringen die de zittende huurders hebben gedaan in het strand en onderneming vormen een objectief, toetsbaar en redelijk criterium op grond waarvan de gemeente de zittende huurders een voorrangspositie mag geven. De meeste huurders kennen een decennialange huurrelatie met de gemeente. Reeds in 2021 hebben een aantal huurders gevraagd de huurovereenkomst opnieuw te verlengen met 5 jaar. In het kader van de herinrichting van de Kop Zeeweg lopen tevens gesprekken met o.a. deze huurders. Daarnaast voorzien de hurende sportverenigingen in een lokale maatschappelijke behoefte.</text:p>
            <text:p text:style-name="al"/>
            <text:p text:style-name="al">De gemeente zal na een wachttijd van minimaal 10 kalenderdagen na de datum van deze publicatie uitvoering geven aan haar voornemen. Als u geïnteresseerd bent in deze grond, kunt u contact opnemen met mevrouw T. Gerrickens, via <text:a xlink:href="mailto:t.gerrickens@bloemendaal.nl" xlink:type="simple">t.gerrickens@bloemendaal.nl</text:a>.</text:p>
            <text:p text:style-name="al"/>
            <text:p text:style-name="al">Het feit dat een voornemen tot verhuur bekend wordt gemaakt, betekent niet dat de gemeente al definitief tot verhuur besloten heeft. Ook betekent het niet dat met de beoogde huurders al volledige overeenstemming is bereikt of dat zeker is dat die zal worden bereikt.</text:p>
            <text:p text:style-name="al"/>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loemendaal</text:p>
            </table:table-cell>
            <table:table-cell office:value-type="string" table:style-name="header.C">
              <text:p text:style-name="headerright"><text:span text:style-name="nr">Nr. 435461</text:span><text:line-break/><text:date style:data-style-name="dag" text:fixed="true" text:date-value="2022-09-30"/><text:line-break/><text:date style:data-style-name="jaar" text:fixed="true" text:date-value="2022-09-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35461</text:span><text:date style:data-style-name="nicedate" text:fixed="true" text:date-value="2022-09-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35461</text:span><text:date style:data-style-name="nicedate" text:fixed="true" text:date-value="2022-09-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4.11/xml/MC-DRP-OverigeInformatie-Web-CB.xml</meta:user-defined>
    <meta:user-defined meta:name="OVERHEID.Gemeente/DC.creator">Bloemendaal</meta:user-defined>
    <meta:user-defined meta:name="OVERHEID.Informatietype/DC.type">officiële publicatie</meta:user-defined>
    <meta:user-defined meta:name="OVERHEIDop.Rubriek/DC.type">overige overheidsinformatie</meta:user-defined>
    <meta:user-defined meta:name="OVERHEID.Gemeente/OVERHEID.authority">Bloemendaal</meta:user-defined>
    <meta:user-defined meta:name="OVERHEID.Gemeente/DCTERMS.publisher">Bloemendaal</meta:user-defined>
    <meta:user-defined meta:name="OVERHEID.TaxonomieBeleidsagendaDecentraal/OVERHEID.category">Recht | Organisatie en beleid</meta:user-defined>
    <meta:user-defined meta:name="OVERHEIDop.referentienummer">2022003924</meta:user-defined>
    <dc:language>nl</dc:language>
    <meta:user-defined meta:name="OVERHEIDop.locatietype/OVERHEIDop.gebiedsmarkering">Punt</meta:user-defined>
    <meta:user-defined meta:name="DC.title">Mededeling voornemen tot verhuur van strandgedeelten</meta:user-defined>
    <meta:user-defined meta:name="DCTERMS.W3CDTF/DCTERMS.available">2022-09-30</meta:user-defined>
    <meta:user-defined meta:name="DCTERMS.W3CDTF/OVERHEIDop.jaargang">2022</meta:user-defined>
    <meta:user-defined meta:name="OVERHEIDop.publicationIssue">435461</meta:user-defined>
    <meta:user-defined meta:name="OVERHEIDop.GmbID/DC.identifier">gmb-2022-435461</meta:user-defined>
    <meta:user-defined meta:name="OVERHEIDop.versieInformatie"/>
  </office:meta>
</office:document-meta>
</file>