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Keizersgracht 820A 1017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eizersgracht 820A 1017EE Amsterdam</text:p>
            <text:p text:style-name="common-al">Omschrijving: intern wijzigen en omzetten van 3 naar 4 woningen, realiseren dakkapel en dakraam en herstellen monumentale onderdelen</text:p>
            <text:p text:style-name="common-al">Verzonden naar aanvrager op: 31-08-2022</text:p>
            <text:p text:style-name="common-al">Zaaknummer: Z2022-C005457</text:p>
            <text:p text:style-name="common-al">OLO nummer: 7134559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1584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1584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1584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C005457</meta:user-defined>
    <meta:user-defined meta:name="DCTERMS.abstract">intern wijzigen en omzetten van 3 naar 4 woningen, realiseren dakkapel en dakraam en herstellen monumentale onderdelen </meta:user-defined>
    <dc:language>nl</dc:language>
    <meta:user-defined meta:name="OVERHEIDop.locatietype/OVERHEIDop.gebiedsmarkering">Punt</meta:user-defined>
    <meta:user-defined meta:name="DC.title">Verlenging beslistermijn omgevingsvergunning Keizersgracht 820A 1017EE Amsterdam</meta:user-defined>
    <meta:user-defined meta:name="DCTERMS.W3CDTF/DCTERMS.available">2022-09-28</meta:user-defined>
    <meta:user-defined meta:name="DCTERMS.W3CDTF/OVERHEIDop.jaargang">2022</meta:user-defined>
    <meta:user-defined meta:name="OVERHEIDop.publicationIssue">431584</meta:user-defined>
    <meta:user-defined meta:name="OVERHEIDop.GmbID/DC.identifier">gmb-2022-431584</meta:user-defined>
    <meta:user-defined meta:name="OVERHEIDop.versieInformatie"/>
  </office:meta>
</office:document-meta>
</file>