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an Eeghenlaan 16-O 1071E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an Eeghenlaan 16-O 1071EM Amsterdam</text:p>
            <text:p text:style-name="common-al">Omschrijving: legaliseren van muurdoorbraken op de adressen Van Eeghenlaan 16-O, en 16-I</text:p>
            <text:p text:style-name="common-al">Besluit: verleend</text:p>
            <text:p text:style-name="common-al">Verzonden naar aanvrager op: 23-09-2022</text:p>
            <text:p text:style-name="common-al">Zaaknummer: Z2022-Z006160</text:p>
            <text:p text:style-name="common-al">OLO nummer: 7232283</text:p>
            <text:p text:style-name="common-al">Het besluit en bijbehorende stukken kunt u per e-mail ontvangen. Stuur een verzoek naar <text:a xlink:href="mailto:stadsloket.zuid.vergunningen.dvl@amsterdam.nl?Subject=Dossiernummer Z2022-Z006160" xlink:type="simple">stadsloket.zuid.vergunningen.dvl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0671</text:span><text:line-break/><text:date style:data-style-name="dag" text:fixed="true" text:date-value="2022-09-27"/><text:line-break/><text:date style:data-style-name="jaar" text:fixed="true" text:date-value="2022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0671</text:span><text:date style:data-style-name="nicedate" text:fixed="true" text:date-value="2022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0671</text:span><text:date style:data-style-name="nicedate" text:fixed="true" text:date-value="2022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6160</meta:user-defined>
    <meta:user-defined meta:name="DCTERMS.abstract">legaliseren van muurdoorbraken op de adressen Eeghenlaan 16-O, en 16-I</meta:user-defined>
    <dc:language>nl</dc:language>
    <meta:user-defined meta:name="OVERHEIDop.locatietype/OVERHEIDop.gebiedsmarkering">Punt</meta:user-defined>
    <meta:user-defined meta:name="DC.title">Besluit omgevingsvergunning reguliere procedure Van Eeghenlaan 16-O 1071EM Amsterdam</meta:user-defined>
    <meta:user-defined meta:name="DCTERMS.W3CDTF/DCTERMS.available">2022-09-27</meta:user-defined>
    <meta:user-defined meta:name="DCTERMS.W3CDTF/OVERHEIDop.jaargang">2022</meta:user-defined>
    <meta:user-defined meta:name="OVERHEIDop.publicationIssue">430671</meta:user-defined>
    <meta:user-defined meta:name="OVERHEIDop.GmbID/DC.identifier">gmb-2022-430671</meta:user-defined>
    <meta:user-defined meta:name="OVERHEIDop.versieInformatie"/>
  </office:meta>
</office:document-meta>
</file>