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De Berghorst fase 2</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De Berghorst is een nieuwbouwplan aan de noordzijde van het dorp Enter. De nieuwbouwwijk wordt in drie fasen ontwikkeld. In de afgelopen 10 jaar is fase 1 van De Berghorst afgerond. De gemeente is nu bezig met de ontwikkeling van fase 2. Deze fase sluit stedenbouwkundig aan bij fase 1 en betreft een uitbreiding van de bebouwde kom van de gemeente Wierden, meer specifiek voor de kern Enter.</text:p>
            <text:p text:style-name="common-al"/>
            <text:p text:style-name="common-al">Het stedenbouwkundig plan is uitgewerkt overeenkomstig de behoefte uit het woningmarktonderzoek 2019. Het resultaat is een gedifferentieerd bouwprogramma voor verschillende doelgroepen. In totaal worden 118 woningen gebouwd in de volgende categorieën:</text:p>
            <text:p text:style-name="common-al">- 11 grondgebonden sociale huurwoningen</text:p>
            <text:p text:style-name="common-al">- 15 sociale huurappartementen</text:p>
            <text:p text:style-name="common-al">- 26 rijwoningen die zoveel mogelijk voor sociale koop/starters worden ingezet</text:p>
            <text:p text:style-name="common-al">- 44 twee-onder-één-kapwoningen</text:p>
            <text:p text:style-name="common-al">- 22 vrijstaande woningen</text:p>
            <text:p text:style-name="common-al">- </text:p>
            <text:p text:style-name="common-al">Het plangebied bestaat uit een woonperceel (Wierdenseweg 24) met daarom heen agrarische gronden. De woning aan de Wierdenseweg 24 is gesloopt. Het stedenbouwkundig plan biedt naast ruimte voor woningen ruimte voor infrastructuur, voldoende parkeerplaatsen, groen en waterberging. Voor het autoverkeer wordt de wijk aan de noordwestzijde ontsloten via de Wierdenseweg en aan zuidzijde via de Leemhorst in fase 1.</text:p>
            <text:p text:style-name="common-al"/>
            <text:p text:style-name="common-al">Om De Berghorst fase 2 mogelijk te maken moet het bestemmingsplan worden aangepast. Hiervoor is een ontwerpbestemmingsplan opgesteld. Om de beoogde kwaliteit van de wijk te waarborgen is tevens een ontwerp beeldkwaliteitsplan opgesteld. Het ontwerpbestemmingsplan en het ontwerpbeeldkwaliteitsplan sluiten aan bij de plannen van De Berghorst fase 1.</text:p>
            <text:p text:style-name="common-al"/>
            <text:p text:style-name="common-al">Inzage  </text:p>
            <text:p text:style-name="common-al">Het bestemmingsplan en beeldkwaliteitsplan staat vanaf 28-09-2022 op http://www.ruimtelijkeplannen.nl/?planidn=NL.IMRO.0189.BP2020000020-VA01 </text:p>
            <text:p text:style-name="common-al">. Daarnaast ligt het bestemmingsplan vanaf 28-09-2022 gedurende zes weken ter inzage bij het loket Bouwen en wonen in het gemeentehuis. </text:p>
            <text:p text:style-name="common-al"/>
            <text:p text:style-name="common-al">Beroepschrift indienen  </text:p>
            <text:p text:style-name="common-al">Het kan zijn dat u het niet eens bent met het besluit van de gemeenteraad. Dit kunt u (als belanghebbende) aangeven bij de Raad van State: binnen zes weken nadat het besluit is bekendgemaakt. Dit heet ‘beroep aantekenen’. U kunt alleen beroep aantekenen als u belanghebbend bent. </text:p>
            <text:p text:style-name="common-al"/>
            <text:p text:style-name="common-al">Wilt u een beroepschrift indienen? Stuur dan een brief naar de: </text:p>
            <text:p text:style-name="common-al"/>
            <text:p text:style-name="common-al">Afdeling bestuursrechtspraak </text:p>
            <text:p text:style-name="common-al">Raad van State</text:p>
            <text:p text:style-name="common-al">postbus 20019</text:p>
            <text:p text:style-name="common-al">2500 EA Den Haag</text:p>
            <text:p text:style-name="common-al"/>
            <text:p text:style-name="common-al">Die brief is uw beroepschrift. In het beroepschrift moeten in ieder geval uw naam en adres staan, de dagtekening en een omschrijving van het besluit waartegen het beroep is gericht. In het beroepschrift schrijft u verder waarom u in beroep gaat (de gronden van het beroep). Tot slot moet u het beroepschrift ondertekenen en een kopie van het besluit meesturen.</text:p>
            <text:p text:style-name="common-al"/>
            <text:p text:style-name="common-al"/>
            <text:p text:style-name="common-al">Voorlopige voorziening  </text:p>
            <text:p text:style-name="common-al">Als u een beroepschrift indient, kunt u tegelijkertijd ook aan de voorzitter van de afdeling bestuursrechtspraak van de Raad van State vragen een voorlopige voorziening te treffen. Het besluit treedt dan niet in werking voordat op dat verzoek is beslist. Een verzoek om een voorlopige voorziening moet dezelfde gegevens bevatten als het beroepschrift. Ook als u een verzoek om een voorlopige voorziening indient, moet u griffierecht betalen.</text:p>
            <text:p text:style-name="common-al"/>
            <text:p text:style-name="common-al">Kosten  </text:p>
            <text:p text:style-name="common-al">In beroep gaan en indienen van een voorlopige voorziening kost geld. Over de hoogte van deze kosten (ook wel griffierecht) kunt u contact opnemen met de Raad van State (tel. 070-4264251)</text:p>
            <text:p text:style-name="last-al"/>
            <text:p text:style-name="tekst_bottom"/>
          </text:section>
        </text:section>
        <text:section text:name="zakelijke-mededeling-sluiting_id1-3-2-2" text:style-name="zakelijke-mededeling-sluiting">
          <text:section text:name="ondertekening_id1-3-2-2-1">
            <text:p><text:span text:style-name="functie">Meer weten?  </text:span></text:p>
            <text:p><text:span text:style-name="functie">Als u vragen heeft over het bestemmingsplan of het beeldkwaliteitsplan, kunt u op afspraak terecht bij Bouwen en wonen in het gemeentehuis (tel. 0546-580 838 of e-mail: bouwenenwonen@wierden.nl).</text:span></text:p>
            <text:p><text:span text:style-name="functie"/></text:p>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Wierden</text:p>
            </table:table-cell>
            <table:table-cell office:value-type="string" table:style-name="header.C">
              <text:p text:style-name="headerright"><text:span text:style-name="nr">Nr. 428901</text:span><text:line-break/><text:date style:data-style-name="dag" text:fixed="true" text:date-value="2022-09-27"/><text:line-break/><text:date style:data-style-name="jaar" text:fixed="true" text:date-value="2022-09-2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2  nr. 428901</text:span><text:date style:data-style-name="nicedate" text:fixed="true" text:date-value="2022-09-2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2  nr. 428901</text:span><text:date style:data-style-name="nicedate" text:fixed="true" text:date-value="2022-09-2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PlanRuimtelijk-Web-ZM/4.7/xml/MC-DRP-PlanRuimtelijk-Web-ZM.xml</meta:user-defined>
    <meta:user-defined meta:name="OVERHEID.Gemeente/DC.creator">Wierden</meta:user-defined>
    <meta:user-defined meta:name="OVERHEID.Informatietype/DC.type">officiële publicatie</meta:user-defined>
    <meta:user-defined meta:name="OVERHEIDop.Rubriek/DC.type">ruimtelijk plan of omgevingsdocument</meta:user-defined>
    <meta:user-defined meta:name="OVERHEID.Gemeente/DCTERMS.publisher">Wierden</meta:user-defined>
    <meta:user-defined meta:name="OVERHEID.Gemeente/OVERHEID.authority">Wierden</meta:user-defined>
    <meta:user-defined meta:name="OVERHEID.TaxonomieBeleidsagendaDecentraal/OVERHEID.category">Ruimte en infrastructuur | Organisatie en beleid</meta:user-defined>
    <meta:user-defined meta:name="OVERHEIDop.Ruimtelijkplan/OVERHEIDop.bekendmakingBetreffendePlan">NL.IMRO.0189.BP2020000020-VA01</meta:user-defined>
    <meta:user-defined meta:name="OVERHEIDop.Plansoort/OVERHEIDop.plansoort">bestemmings- of omgevingsplan</meta:user-defined>
    <dc:language>nl</dc:language>
    <meta:user-defined meta:name="OVERHEIDop.locatietype/OVERHEIDop.gebiedsmarkering">Punt</meta:user-defined>
    <meta:user-defined meta:name="DC.title">De Berghorst fase 2</meta:user-defined>
    <meta:user-defined meta:name="DCTERMS.W3CDTF/DCTERMS.available">2022-09-27</meta:user-defined>
    <meta:user-defined meta:name="DCTERMS.W3CDTF/OVERHEIDop.jaargang">2022</meta:user-defined>
    <meta:user-defined meta:name="OVERHEIDop.publicationIssue">428901</meta:user-defined>
    <meta:user-defined meta:name="OVERHEIDop.GmbID/DC.identifier">gmb-2022-428901</meta:user-defined>
    <meta:user-defined meta:name="OVERHEIDop.versieInformatie"/>
  </office:meta>
</office:document-meta>
</file>