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ROTSTERGAASTWEG NABIJ NR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Rotstergaastweg nabij nr 2  (19-09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7319</text:span><text:line-break/><text:date style:data-style-name="dag" text:fixed="true" text:date-value="2022-09-23"/><text:line-break/><text:date style:data-style-name="jaar" text:fixed="true" text:date-value="2022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7319</text:span><text:date style:data-style-name="nicedate" text:fixed="true" text:date-value="2022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7319</text:span><text:date style:data-style-name="nicedate" text:fixed="true" text:date-value="2022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TIJDELIJK GEBRUIK OPENBARE RUIMTE, ROTSTERGAASTWEG NABIJ NR 2</meta:user-defined>
    <meta:user-defined meta:name="DCTERMS.W3CDTF/DCTERMS.available">2022-09-23</meta:user-defined>
    <meta:user-defined meta:name="DCTERMS.W3CDTF/OVERHEIDop.jaargang">2022</meta:user-defined>
    <meta:user-defined meta:name="OVERHEIDop.publicationIssue">427319</meta:user-defined>
    <meta:user-defined meta:name="OVERHEIDop.GmbID/DC.identifier">gmb-2022-427319</meta:user-defined>
    <meta:user-defined meta:name="OVERHEIDop.versieInformatie"/>
  </office:meta>
</office:document-meta>
</file>