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ocherstraat 8 1054LX Amsterdam, Zocherstraat 6-4 1054LX Amsterdam, Zocherstraat 6-3 1054LX Amsterdam, Zocherstraat 6-2 1054LX Amsterdam, Zocherstraat 6-1 1054LX Amsterdam, [ASD02U07647]Straatnaam Amsterdam A U 76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Zocherstraat 8 1054LX Amsterdam, Zocherstraat 6-4 1054LX Amsterdam, Zocherstraat 6-3 1054LX Amsterdam, Zocherstraat 6-2 1054LX Amsterdam, Zocherstraat 6-1 1054LX Amsterdam, [ASD02U07647]Straatnaam Amsterdam A U 7647</text:p>
            <text:p text:style-name="common-al">Omschrijving: kozijnwijzigingen in de voorgevel</text:p>
            <text:p text:style-name="common-al">Datum ontvangst: 12-09-2022</text:p>
            <text:p text:style-name="common-al">Zaaknummer: Z2022-W003867</text:p>
            <text:p text:style-name="common-al">OLO nummer: 724911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5712</text:span><text:line-break/><text:date style:data-style-name="dag" text:fixed="true" text:date-value="2022-09-23"/><text:line-break/><text:date style:data-style-name="jaar" text:fixed="true" text:date-value="2022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5712</text:span><text:date style:data-style-name="nicedate" text:fixed="true" text:date-value="2022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5712</text:span><text:date style:data-style-name="nicedate" text:fixed="true" text:date-value="2022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W003867</meta:user-defined>
    <meta:user-defined meta:name="DCTERMS.abstract">kozijnwijzigingen in de voorgevel</meta:user-defined>
    <dc:language>nl</dc:language>
    <meta:user-defined meta:name="OVERHEIDop.locatietype/OVERHEIDop.gebiedsmarkering">Punt</meta:user-defined>
    <meta:user-defined meta:name="DC.title">Aanvraag omgevingsvergunning Zocherstraat 8 1054LX Amsterdam, Zocherstraat 6-4 1054LX Amsterdam, Zocherstraat 6-3 1054LX Amsterdam, Zocherstraat 6-2 1054LX Amsterdam, Zocherstraat 6-1 1054LX Amsterdam, [ASD02U07647]Straatnaam Amsterdam A U 7647</meta:user-defined>
    <meta:user-defined meta:name="DCTERMS.W3CDTF/DCTERMS.available">2022-09-23</meta:user-defined>
    <meta:user-defined meta:name="DCTERMS.W3CDTF/OVERHEIDop.jaargang">2022</meta:user-defined>
    <meta:user-defined meta:name="OVERHEIDop.publicationIssue">425712</meta:user-defined>
    <meta:user-defined meta:name="OVERHEIDop.GmbID/DC.identifier">gmb-2022-425712</meta:user-defined>
    <meta:user-defined meta:name="OVERHEIDop.versieInformatie"/>
  </office:meta>
</office:document-meta>
</file>