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Filmopnamen Koningslaan, Koningslaan te Utrecht, 2022-0005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text:p>
            <text:p text:style-name="common-al">Naam evenement: Filmopnamen Koningslaan</text:p>
            <text:p text:style-name="common-al">Locatie: Koningslaan te Utrecht</text:p>
            <text:p text:style-name="common-al">
            <text:span text:style-name="nadrukvet">Data en tijden evenement:</text:span>
          </text:p>
            <text:p text:style-name="common-al">Het evenement is van zondag 6 februari 2022 10:00 uur tot 21:00 uur</text:p>
            <text:p text:style-name="common-al">Opbouw van zondag 6 februari 2022 08:00 uur tot10:00 uur</text:p>
            <text:p text:style-name="common-al">Afbouw van zondag 6 februari 2022 21:00 uur tot 22:00 uur</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2">
              <text:list-item text:style-override="id1-3-2-1-1-12-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12-2">
                <text:number>•</text:number>
                <text:p text:style-name="al"/>
                <text:p text:style-name="al">Kom naar het Stadskantoor en maak hiervoor een balie-afspraak via www.utrecht.nl/evenement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439</text:span><text:line-break/><text:date style:data-style-name="dag" text:fixed="true" text:date-value="2022-02-02"/><text:line-break/><text:date style:data-style-name="jaar" text:fixed="true" text:date-value="2022-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439</text:span><text:date style:data-style-name="nicedate" text:fixed="true" text:date-value="2022-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439</text:span><text:date style:data-style-name="nicedate" text:fixed="true" text:date-value="2022-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25/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Aangemaakt met Squit 20/20 Publiceren</meta:user-defined>
    <meta:user-defined meta:name="DCTERMS.abstract">Aangevraagde evenementenvergunningen, Filmopnamen Koningslaan, Koningslaan te Utrecht, 2022-000519</meta:user-defined>
    <dc:language>nl</dc:language>
    <meta:user-defined meta:name="OVERHEIDop.locatietype/OVERHEIDop.gebiedsmarkering">Punt</meta:user-defined>
    <meta:user-defined meta:name="DC.title">Aangevraagde evenementenvergunningen, Filmopnamen Koningslaan, Koningslaan te Utrecht, 2022-000519</meta:user-defined>
    <meta:user-defined meta:name="DCTERMS.W3CDTF/DCTERMS.available">2022-02-02</meta:user-defined>
    <meta:user-defined meta:name="DCTERMS.W3CDTF/OVERHEIDop.jaargang">2022</meta:user-defined>
    <meta:user-defined meta:name="OVERHEIDop.publicationIssue">42439</meta:user-defined>
    <meta:user-defined meta:name="OVERHEIDop.GmbID/DC.identifier">gmb-2022-42439</meta:user-defined>
    <meta:user-defined meta:name="OVERHEIDop.versieInformatie"/>
  </office:meta>
</office:document-meta>
</file>