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BEDRIJFSPAND EN HET AANLEGGEN VAN EEN UITRIT, ICARUS TUSSEN NUMMERS 2 EN 12,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bedrijfspand en het aanleggen van een uitrit op het perceel Icarus tussen nummers 2 en 12 te Heerenveen (14-09-2022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23574</text:span><text:line-break/><text:date style:data-style-name="dag" text:fixed="true" text:date-value="2022-09-21"/><text:line-break/><text:date style:data-style-name="jaar" text:fixed="true" text:date-value="2022-09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23574</text:span><text:date style:data-style-name="nicedate" text:fixed="true" text:date-value="2022-09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23574</text:span><text:date style:data-style-name="nicedate" text:fixed="true" text:date-value="2022-09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8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, BOUWEN VAN EEN BEDRIJFSPAND EN HET AANLEGGEN VAN EEN UITRIT, ICARUS TUSSEN NUMMERS 2 EN 12, HEERENVEEN</meta:user-defined>
    <meta:user-defined meta:name="DCTERMS.W3CDTF/DCTERMS.available">2022-09-21</meta:user-defined>
    <meta:user-defined meta:name="DCTERMS.W3CDTF/OVERHEIDop.jaargang">2022</meta:user-defined>
    <meta:user-defined meta:name="OVERHEIDop.publicationIssue">423574</meta:user-defined>
    <meta:user-defined meta:name="OVERHEIDop.GmbID/DC.identifier">gmb-2022-423574</meta:user-defined>
    <meta:user-defined meta:name="OVERHEIDop.versieInformatie"/>
  </office:meta>
</office:document-meta>
</file>