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Mammoet Noord transport Ausnutria Heerenveen</text:p>
      <text:section text:name="regeling_id1-3-2" text:style-name="regeling">
        <text:section text:name="aanhef_id1-3-2-1" text:style-name="aanhef"/>
        <text:section text:name="regeling-tekst_id1-3-2-2" text:style-name="regeling-tekst">
          <text:section text:name="tekst_id1-3-2-2-1" text:style-name="tekst">
            <text:p text:style-name="common-al">Nr: Z.22.379171 / D.22.1577493</text:p>
            <text:p text:style-name="common-al"/>
            <text:p text:style-name="common-al">Onderwerp: Mammoet Noord transport Ausnutria Heerenveen</text:p>
            <text:p text:style-name="common-al">
            <text:span text:style-name="nadrukcur">Burgemeester en wethouders van Heerenveen</text:span>
          </text:p>
            <text:p text:style-name="common-al">
            <text:span text:style-name="nadrukvet">Gelet op:</text:span>
          </text:p>
            <text:p text:style-name="common-al">
            <text:span text:style-name="nadrukvet"/>
          </text:p>
            <text:p text:style-name="common-al">
            <text:span text:style-name="nadrukvet"/>het bepaalde in artikel 15, lid 1 van de Wegenverkeerswet 1994 (hierna: WVW) dat een verkeersbesluit moet worden genomen voor de plaatsing of verwijdering van de in artikel 12 van het Besluit administratieve bepalingen inzake het wegverkeer (hierna: BABW) genoemde verkeerstekens, alsmede voor onderborden voor zover daardoor een gebod of verbod ontstaat of wordt gewijzigd;</text:p>
            <text:p text:style-name="common-al"/>
            <text:p text:style-name="common-al">het bepaalde in 15, lid 2 van de WVW dat een verkeersbesluit moet worden genomen voor maatregelen op of aan de weg, voor zover wijzigingen van de inrichting van de weg, of voor het aanbrengen of verwijderen van voorzieningen ter regeling van het verkeer, indien deze leiden tot een beperking of uitbreiding van het aantal categorieën weggebruikers dat van de weg of weggedeelte gebruik kan maken;</text:p>
            <text:p text:style-name="common-al"/>
            <text:p text:style-name="common-al">het bepaalde in artikel 2 van de WVW dat vastgestelde regels kunnen strekken tot het verzekeren van de veiligheid op de weg, het beschermen van weggebruikers en passagiers, het in stand houden van de weg en het waarborgen van de bruikbaarheid daarvan en het zoveel mogelijk waarborgen van de vrijheid van het verkeer;</text:p>
            <text:p text:style-name="common-al"/>
            <text:p text:style-name="common-al">het bepaalde in artikel 18, lid 1 onder d van de WVW dat het college van burgemeester en wethouders van de gemeente Heerenveen het bevoegd gezag is voor wegen in beheer van de gemeente Heerenveen;</text:p>
            <text:p text:style-name="common-al"/>
            <text:p text:style-name="common-al">het bepaalde in artikel 24 van het BABW dat van te voren overleg plaatsvindt met de gemandateerde van de politie;</text:p>
            <text:p text:style-name="common-al">
            <text:span text:style-name="nadrukvet">Overwegende</text:span>
          </text:p>
            <text:p text:style-name="common-al">
            <text:span text:style-name="nadrukvet"/>
          </text:p>
            <text:p text:style-name="common-al">
            <text:span text:style-name="nadrukvet"/>dat Mammoet Noord een transport gaat uitvoeren ten behoeve van Ausnutria aan de Mars te Heerenveen;</text:p>
            <text:p text:style-name="common-al"/>
            <text:p text:style-name="common-al">dat het transport over Rijksweg A7, Rijksweg A32 en over het onderliggend wegennet van de gemeente Heerenveen wordt geleid;</text:p>
            <text:p text:style-name="common-al"/>
            <text:p text:style-name="common-al">dat het gewenst is om gedurende dit transport tijdelijk verkeerstekens te plaatsen;</text:p>
            <text:p text:style-name="common-al"/>
            <text:p text:style-name="common-al">dat de Innovatielaan en Weinmakker in eigendom, beheer en onderhoud zijn bij de gemeente Heerenveen;</text:p>
            <text:p text:style-name="common-al"/>
            <text:p text:style-name="common-al">dat de Innovatielaan tussen de Veldweg (ten noorden van de A7) en de afrit Nije Fjildwei (ten zuiden van de A7) en van 14 oktober 2022 19:00 uur tot 15 oktober 2022 05:00 uur wordt afgesloten voor doorgaand verkeer;</text:p>
            <text:p text:style-name="common-al"/>
            <text:p text:style-name="common-al">dat de Weinmakker tussen de Schans en de toegang tot het parkeerterrein bij McDonalds van 15 oktober 05:00 tot 15 oktober 24:00 wordt afgesloten voor doorgaand verkeer;</text:p>
            <text:p text:style-name="common-al"/>
            <text:p text:style-name="common-al">dat bij het viaduct Mercurius over de A7 op een kort moment verkeersregelaars worden ingezet;</text:p>
            <text:p text:style-name="common-al"/>
            <text:p text:style-name="common-al">dat door de organisatie het transport zal worden aangekondigd op informatieborden langs de betreffende wegen zodat de weggebruikers daar rekening mee kunnen houden;</text:p>
            <text:p text:style-name="common-al"/>
            <text:p text:style-name="common-al">dat de belangen het verzekeren van de veiligheid van de weg, het beschermen van weggebruikers en passagiers en het voorkomen of beperken van het door het verkeer veroorzaakte aantasting van het karakter of van de functie van objecten of gebieden zijn afgewogen bij het nemen van dit verkeersbesluit;</text:p>
            <text:p text:style-name="common-al"/>
            <text:p text:style-name="common-al">dat het vanwege weersomstandigheden wellicht niet mogelijk is om op deze data en tijdstippen het transport plaats te laten vinden;</text:p>
            <text:p text:style-name="common-al"/>
            <text:p text:style-name="common-al">dat het direct volgend weekend als back-up is gekozen;</text:p>
            <text:p text:style-name="common-al"/>
            <text:p text:style-name="common-al">wanneer er gebruik moet worden gemaakt van het back-up weekend verschuiven de data, maar blijven de tijdstippen van afsluiting gelijk;</text:p>
            <text:p text:style-name="common-al"/>
            <text:p text:style-name="common-al">dat in geval van onwenselijke (verkeers)situaties het verkeersbesluit kan worden ingetrokken, dan wel (gedeeltelijk) kan worden gewijzigd;</text:p>
            <text:p text:style-name="common-al">
            <text:span text:style-name="nadrukvet">BESLUIT</text:span>
          </text:p>
            <text:p text:style-name="common-al">
            <text:span text:style-name="nadrukvet"/>
          </text:p>
            <text:p text:style-name="common-al">
            <text:span text:style-name="nadrukvet"/>het afsluiten van de Innovatielaan voor alle verkeer op 14 oktober 2002, van 19:00 uur tot en met 15 oktober 2022, 04:00 uur door:</text:p>
            <text:p text:style-name="common-al"/>
            <text:p text:style-name="common-al">het plaatsen van schrikhekken en het verkeersbord C1 (gesloten in beide richtingen) van Bijlage 1 van het Reglement verkeersregels en verkeerstekens 1990 tussen de Veldweg ten noorden van de A7 en de afrit Nije Fjildwei ten zuiden van de A7;</text:p>
            <text:p text:style-name="common-al">het afsluiten van de Weinmakker voor alle verkeer op 15 oktober 2002, van 05:00 uur tot en met 15 oktober 2022, 24:00 uur door:</text:p>
            <text:p text:style-name="common-al"/>
            <text:p text:style-name="common-al">het plaatsen van schrikhekken en het verkeersbord C1 (gesloten in beide richtingen) van Bijlage 1 van het Reglement verkeersregels en verkeerstekens 1990 tussen de Schans en de toegang tot het parkeerterrein bij McDonalds;</text:p>
            <text:p text:style-name="common-al"/>
            <text:p text:style-name="common-al">Dit besluit wordt gepubliceerd in het Gemeenteblad via www.officielebekendmakingen.nl</text:p>
            <text:p text:style-name="common-al">Heerenveen, 16 september 2022</text:p>
            <text:p text:style-name="common-al">burgemeester en wethouders van Heerenveen</text:p>
            <text:p text:style-name="common-al">Namens deze,</text:p>
            <text:p text:style-name="common-al">hoofd afdeling Vergunningverlening, Toezicht en Handhaving,</text:p>
            <text:p text:style-name="common-al">Sjoerd Talstra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Online: </text:p>
            <text:p text:style-name="common-al">Dit doet u via <text:a xlink:href="http://www.heerenveen.nl/" xlink:type="simple">www.heerenveen.nl</text:a>. U heeft daarvoor uw DigiD nodig.</text:p>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23266</text:span><text:line-break/><text:date style:data-style-name="dag" text:fixed="true" text:date-value="2022-09-21"/><text:line-break/><text:date style:data-style-name="jaar" text:fixed="true" text:date-value="2022-09-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23266</text:span><text:date style:data-style-name="nicedate" text:fixed="true" text:date-value="2022-09-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23266</text:span><text:date style:data-style-name="nicedate" text:fixed="true" text:date-value="2022-09-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7/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Mammoet Noord transport Ausnutria Heerenveen - Innovatielaan en Weinmakker Heerenveen</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Z.22.379171 / D.22.1577493</meta:user-defined>
    <meta:user-defined meta:name="DCTERMS.abstract">Mammoet Noord transport Ausnutria Heerenveen</meta:user-defined>
    <meta:user-defined meta:name="OVERHEIDop.verkeersbordcode">C1</meta:user-defined>
    <dc:language>nl</dc:language>
    <meta:user-defined meta:name="OVERHEIDop.locatietype/OVERHEIDop.gebiedsmarkering">Weg</meta:user-defined>
    <meta:user-defined meta:name="OVERHEIDop.locatietype/OVERHEIDop.gebiedsmarkering">Weg</meta:user-defined>
    <meta:user-defined meta:name="DC.title">Verkeersbesluit, Mammoet Noord transport Ausnutria Heerenveen</meta:user-defined>
    <meta:user-defined meta:name="DCTERMS.W3CDTF/DCTERMS.available">2022-09-21</meta:user-defined>
    <meta:user-defined meta:name="DCTERMS.W3CDTF/OVERHEIDop.jaargang">2022</meta:user-defined>
    <meta:user-defined meta:name="OVERHEIDop.publicationIssue">423266</meta:user-defined>
    <meta:user-defined meta:name="OVERHEIDop.GmbID/DC.identifier">gmb-2022-423266</meta:user-defined>
    <meta:user-defined meta:name="OVERHEIDop.versieInformatie"/>
  </office:meta>
</office:document-meta>
</file>