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Dorpstraat 44a 5595CH Leende, Dorpstraat 44 5595CH Lee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 </text:p>
            <text:p text:style-name="common-al">De gemeente heeft op 17 september 2022 een aanvraag omgevingsvergunning ontvangen.</text:p>
            <text:p text:style-name="common-al">Het betreft een aanvraag voor de locaties Dorpstraat 44 en 44a 5595CH Leende, met omschrijving "Wijziging gebruik".</text:p>
            <text:p text:style-name="common-al">De zaak is geregistreerd onder nummer 2022-286147 en is aangevraagd voor de volgende onderdelen: Handelen in strijd met Ruimtelijke Ordening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422935</text:span><text:line-break/><text:date style:data-style-name="dag" text:fixed="true" text:date-value="2022-09-21"/><text:line-break/><text:date style:data-style-name="jaar" text:fixed="true" text:date-value="2022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2935</text:span><text:date style:data-style-name="nicedate" text:fixed="true" text:date-value="2022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2935</text:span><text:date style:data-style-name="nicedate" text:fixed="true" text:date-value="2022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7/xml/MC-DRP-OmgevingsvergunningAanvraa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-286147</meta:user-defined>
    <meta:user-defined meta:name="DCTERMS.abstract">Wijziging gebruik - Transformati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Ingediende aanvraag omgevingsvergunning Dorpstraat 44a 5595CH Leende, Dorpstraat 44 5595CH Leende</meta:user-defined>
    <meta:user-defined meta:name="DCTERMS.W3CDTF/DCTERMS.available">2022-09-21</meta:user-defined>
    <meta:user-defined meta:name="DCTERMS.W3CDTF/OVERHEIDop.jaargang">2022</meta:user-defined>
    <meta:user-defined meta:name="OVERHEIDop.publicationIssue">422935</meta:user-defined>
    <meta:user-defined meta:name="OVERHEIDop.GmbID/DC.identifier">gmb-2022-422935</meta:user-defined>
    <meta:user-defined meta:name="OVERHEIDop.versieInformatie"/>
  </office:meta>
</office:document-meta>
</file>