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BRENGEN VAN WALBESCHOEIING (VERVANGING) IT FOARDEK 9,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brengen van walbeschoeiing (vervanging) op het perceel It Foardek 9 te Heerenveen (14-09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21440</text:span><text:line-break/><text:date style:data-style-name="dag" text:fixed="true" text:date-value="2022-09-20"/><text:line-break/><text:date style:data-style-name="jaar" text:fixed="true" text:date-value="2022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1440</text:span><text:date style:data-style-name="nicedate" text:fixed="true" text:date-value="2022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1440</text:span><text:date style:data-style-name="nicedate" text:fixed="true" text:date-value="2022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AANBRENGEN VAN WALBESCHOEIING (VERVANGING) IT FOARDEK 9, HEERENVEEN</meta:user-defined>
    <meta:user-defined meta:name="DCTERMS.W3CDTF/DCTERMS.available">2022-09-20</meta:user-defined>
    <meta:user-defined meta:name="DCTERMS.W3CDTF/OVERHEIDop.jaargang">2022</meta:user-defined>
    <meta:user-defined meta:name="OVERHEIDop.publicationIssue">421440</meta:user-defined>
    <meta:user-defined meta:name="OVERHEIDop.GmbID/DC.identifier">gmb-2022-421440</meta:user-defined>
    <meta:user-defined meta:name="OVERHEIDop.versieInformatie"/>
  </office:meta>
</office:document-meta>
</file>