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aanbrengen van een reclamebord aan de voorgevel van een afhaalzaak, Haroekoeplein 33 te Utrecht,  HZ_WABO-22-244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roekoeplein 33 te Utrecht</text:p>
            <text:p text:style-name="common-al">HZ_WABO-22-24419</text:p>
            <text:p text:style-name="common-al">Toelichting: het aanbrengen van een reclamebord aan de voorgevel van een afhaalza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0454</text:span><text:line-break/><text:date style:data-style-name="dag" text:fixed="true" text:date-value="2022-09-20"/><text:line-break/><text:date style:data-style-name="jaar" text:fixed="true" text:date-value="2022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0454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0454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aanbrengen van een reclamebord aan de voorgevel van een afhaalzaak, Haroekoeplein 33 te Utrecht,  HZ_WABO-22-24419</meta:user-defined>
    <meta:user-defined meta:name="DCTERMS.W3CDTF/DCTERMS.available">2022-09-20</meta:user-defined>
    <meta:user-defined meta:name="DCTERMS.W3CDTF/OVERHEIDop.jaargang">2022</meta:user-defined>
    <meta:user-defined meta:name="OVERHEIDop.publicationIssue">420454</meta:user-defined>
    <meta:user-defined meta:name="OVERHEIDop.GmbID/DC.identifier">gmb-2022-420454</meta:user-defined>
    <meta:user-defined meta:name="OVERHEIDop.versieInformatie"/>
  </office:meta>
</office:document-meta>
</file>