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oor Veenklooster (dorp, brink en bos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Veenklooster, door Veenklooster (dorp, brink en bos), het organiseren van een Krystkuier op 20 en 21 december 2022 van 17.00 tot 22.00 uur (aanvraag is ontvangen op 12 sept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19732</text:span><text:line-break/><text:date style:data-style-name="dag" text:fixed="true" text:date-value="2022-09-28"/><text:line-break/><text:date style:data-style-name="jaar" text:fixed="true" text:date-value="2022-09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9732</text:span><text:date style:data-style-name="nicedate" text:fixed="true" text:date-value="2022-09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9732</text:span><text:date style:data-style-name="nicedate" text:fixed="true" text:date-value="2022-09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10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2373</meta:user-defined>
    <dc:language>nl</dc:language>
    <meta:user-defined meta:name="OVERHEIDop.locatietype/OVERHEIDop.gebiedsmarkering">Vlak</meta:user-defined>
    <meta:user-defined meta:name="DC.title">Aanvraag evenementenvergunning door Veenklooster (dorp, brink en bos)</meta:user-defined>
    <meta:user-defined meta:name="DCTERMS.W3CDTF/DCTERMS.available">2022-09-28</meta:user-defined>
    <meta:user-defined meta:name="DCTERMS.W3CDTF/OVERHEIDop.jaargang">2022</meta:user-defined>
    <meta:user-defined meta:name="OVERHEIDop.publicationIssue">419732</meta:user-defined>
    <meta:user-defined meta:name="OVERHEIDop.GmbID/DC.identifier">gmb-2022-419732</meta:user-defined>
    <meta:user-defined meta:name="OVERHEIDop.versieInformatie"/>
  </office:meta>
</office:document-meta>
</file>