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voornemen tot verhuur bedrijfsruimte in fietsenstalling Stationsplein</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Amsterdam geeft kennis van het volgende.</text:p>
            <text:p text:style-name="common-al">De gemeente Amsterdam heeft het voornemen om een huurovereenkomst aan te gaan met NS Stations B.V. voor een bedrijfsruimte van circa 80 m2, die is gelegen in de fietsenstalling Stationsplein nabij het Centraal Station in Amsterdam. </text:p>
            <text:p text:style-name="common-al">NS Stations B.V. beoogt de bedrijfsruimte te gebruiken als een ‘Fiets en Service’ punt van waaruit gedurende openingstijden van de fietsenstalling een service wordt aangeboden die bestaat uit fietsreparatiediensten en de verkoop van fiets-gerelateerde accessoires (niet zijnde fietsen).</text:p>
            <text:p text:style-name="common-al">De gemeente is van oordeel dat NS Stations B.V. de enige serieuze gegadigde is voor de huurovereenkomst met betrekking tot de bedrijfsruimte in de fietsenstalling.</text:p>
            <text:p text:style-name="common-al">De gemeente en NS Stations B.V. wensen bij te dragen aan de kwaliteit van de stationsomgeving en inwoners en bezoekers van de stad Amsterdam hoogwaardige fietsparkeerplaatsen aan te bieden in de stationsomgeving, zodat het gebruik van de fiets en het openbaar vervoer wordt bevorderd. </text:p>
            <text:p text:style-name="common-al">NS Stations B.V. wenst, ter verdere bevordering van het gebruik van de fiets en het openbaar vervoer, in de fietsenstalling van de gemeente een service aan te bieden die bestaat uit fietsreparatiediensten en de verkoop van fiets-gerelateerde accessoires (niet zijnde fietsen). De gemeente is bereid daarvoor aan NS Stations B.V. een ruimte van circa 80 m2 in de fietsenstalling als bedrijfsruimte aan NS Stations B.V. te verhuren.</text:p>
            <text:p text:style-name="last-al">Een partij die meent dat hij ook een serieuze gegadigde is en vindt dat hij in aanmerking zou moeten komen voor de huurovereenkomst van de bedrijfsruimte , dient dit uiterlijk binnen 3 weken na deze publicatie gemotiveerd kenbaar te maken aan de gemeente door middel van een bericht aan <text:a xlink:href="mailto:ondersteuningparkeren@amsterdam.nl" xlink:type="simple"><text:span text:style-name="nadrukondlijn">ondersteuningparkeren@amsterdam.n</text:span>l</text:a>, onder vermelding van ‘huur bedrijfsruimte fietsenstalling stationsplein’. Indien zich binnen die termijn geen andere serieuze gegadigden voor de huur van de bedrijfsruimte melden, zal de gemeente de huurovereenkomst met NS Stations B.V. aanga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415600</text:span><text:line-break/><text:date style:data-style-name="dag" text:fixed="true" text:date-value="2022-09-19"/><text:line-break/><text:date style:data-style-name="jaar" text:fixed="true" text:date-value="2022-09-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15600</text:span><text:date style:data-style-name="nicedate" text:fixed="true" text:date-value="2022-09-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15600</text:span><text:date style:data-style-name="nicedate" text:fixed="true" text:date-value="2022-09-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2.7/xml/MC-DRP-Voorlichting-Web-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echt | Organisatie en beleid</meta:user-defined>
    <meta:user-defined meta:name="OVERHEIDop.Rubriek/DC.type">andere voorlichtingsinformatie</meta:user-defined>
    <dc:language>nl</dc:language>
    <meta:user-defined meta:name="OVERHEIDop.locatietype/OVERHEIDop.gebiedsmarkering">Weg</meta:user-defined>
    <meta:user-defined meta:name="DC.title">Kennisgeving voornemen tot verhuur bedrijfsruimte in fietsenstalling Stationsplein</meta:user-defined>
    <meta:user-defined meta:name="DCTERMS.W3CDTF/DCTERMS.available">2022-09-19</meta:user-defined>
    <meta:user-defined meta:name="DCTERMS.W3CDTF/OVERHEIDop.jaargang">2022</meta:user-defined>
    <meta:user-defined meta:name="OVERHEIDop.publicationIssue">415600</meta:user-defined>
    <meta:user-defined meta:name="OVERHEIDop.GmbID/DC.identifier">gmb-2022-415600</meta:user-defined>
    <meta:user-defined meta:name="OVERHEIDop.versieInformatie"/>
  </office:meta>
</office:document-meta>
</file>