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9 september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Om 20.15 uur wordt het bezwaarschrift over de omgevingsvergunning voor het bouwen van een appartementengebouw (18 woningen en bergingen) en een woning op de locatie K.R. Poststraat 42 1 tm 9 (doorlopend), 44 1 t/m 9 (doorlopend) en Zwartsstraat 14 te Heerenveen behandeld.</text:p>
            <text:p text:style-name="al"/>
            <text:p text:style-name="al">Deze hoorzitting wordt gehouden in het gemeentehuis van Heerenveen, Crackstraat 2. Als u hierbij aanwezig wilt zijn, kunt u dit doorgeven aan het secretariaat van de Commissie bezwaarschriften door te bellen naar 14 0513 of te mailen naar bezwaar@heerenveen.nl.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1758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1758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1758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4.11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openbare hoorzitting Commissie bezwaarschriften gemeente Heerenveen op 19 september 2022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9 september 2022</meta:user-defined>
    <meta:user-defined meta:name="DCTERMS.W3CDTF/DCTERMS.available">2022-09-14</meta:user-defined>
    <meta:user-defined meta:name="DCTERMS.W3CDTF/OVERHEIDop.jaargang">2022</meta:user-defined>
    <meta:user-defined meta:name="OVERHEIDop.publicationIssue">411758</meta:user-defined>
    <meta:user-defined meta:name="OVERHEIDop.GmbID/DC.identifier">gmb-2022-411758</meta:user-defined>
    <meta:user-defined meta:name="OVERHEIDop.versieInformatie"/>
  </office:meta>
</office:document-meta>
</file>