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Eeghenlaan 16-O 1071E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Van Eeghenlaan 16-O 1071EM Amsterdam</text:p>
            <text:p text:style-name="common-al">Omschrijving: voor het legaliseren van muurdoorbraken.</text:p>
            <text:p text:style-name="common-al">Datum ontvangst: 05-09-2022</text:p>
            <text:p text:style-name="common-al">Zaaknummer: Z2022-Z006160</text:p>
            <text:p text:style-name="common-al">OLO nummer: 723228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0250</text:span><text:line-break/><text:date style:data-style-name="dag" text:fixed="true" text:date-value="2022-09-13"/><text:line-break/><text:date style:data-style-name="jaar" text:fixed="true" text:date-value="2022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0250</text:span><text:date style:data-style-name="nicedate" text:fixed="true" text:date-value="2022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0250</text:span><text:date style:data-style-name="nicedate" text:fixed="true" text:date-value="2022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6160</meta:user-defined>
    <meta:user-defined meta:name="DCTERMS.abstract">legaliseren van muurdoorbraken</meta:user-defined>
    <dc:language>nl</dc:language>
    <meta:user-defined meta:name="OVERHEIDop.locatietype/OVERHEIDop.gebiedsmarkering">Punt</meta:user-defined>
    <meta:user-defined meta:name="DC.title">Aanvraag omgevingsvergunning Van Eeghenlaan 16-O 1071EM Amsterdam</meta:user-defined>
    <meta:user-defined meta:name="DCTERMS.W3CDTF/DCTERMS.available">2022-09-13</meta:user-defined>
    <meta:user-defined meta:name="DCTERMS.W3CDTF/OVERHEIDop.jaargang">2022</meta:user-defined>
    <meta:user-defined meta:name="OVERHEIDop.publicationIssue">410250</meta:user-defined>
    <meta:user-defined meta:name="OVERHEIDop.GmbID/DC.identifier">gmb-2022-410250</meta:user-defined>
    <meta:user-defined meta:name="OVERHEIDop.versieInformatie"/>
  </office:meta>
</office:document-meta>
</file>