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DE RELING 25 HE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6 juli 2022 heeft de gemeente een melding aanleg in-/uitrit (uitweg) ontvangen voor de locatie De Reling 25 Heerenveen. De melding is geregistreerd onder zaaknummer Z.22.375625.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7459</text:span><text:line-break/><text:date style:data-style-name="dag" text:fixed="true" text:date-value="2022-09-12"/><text:line-break/><text:date style:data-style-name="jaar" text:fixed="true" text:date-value="2022-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7459</text:span><text:date style:data-style-name="nicedate" text:fixed="true" text:date-value="2022-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7459</text:span><text:date style:data-style-name="nicedate" text:fixed="true" text:date-value="2022-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2.6/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DE RELING 25 HEEERENVEEN</meta:user-defined>
    <meta:user-defined meta:name="DCTERMS.W3CDTF/DCTERMS.available">2022-09-12</meta:user-defined>
    <meta:user-defined meta:name="DCTERMS.W3CDTF/OVERHEIDop.jaargang">2022</meta:user-defined>
    <meta:user-defined meta:name="OVERHEIDop.publicationIssue">407459</meta:user-defined>
    <meta:user-defined meta:name="OVERHEIDop.GmbID/DC.identifier">gmb-2022-407459</meta:user-defined>
    <meta:user-defined meta:name="OVERHEIDop.versieInformatie"/>
  </office:meta>
</office:document-meta>
</file>