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Magalhaensstraat 11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4PV, Magalhaensstraat 11t/m 17.
19-09-2022 t/m 23-09-2022., Locatie: Magalhaensstraat 11-H</text:p>
            <text:p text:style-name="common-al">Looptijd :-- t/m 23-09-2022</text:p>
            <text:p text:style-name="common-al">Verzonden naar aanvrager op: 07-09-2022</text:p>
            <text:p text:style-name="common-al">Kenmerk gemeente: Z/22/20786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2/207865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6406</text:span><text:line-break/><text:date style:data-style-name="dag" text:fixed="true" text:date-value="2022-09-12"/><text:line-break/><text:date style:data-style-name="jaar" text:fixed="true" text:date-value="2022-09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06406</text:span><text:date style:data-style-name="nicedate" text:fixed="true" text:date-value="2022-09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06406</text:span><text:date style:data-style-name="nicedate" text:fixed="true" text:date-value="2022-09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4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78650</meta:user-defined>
    <meta:user-defined meta:name="DCTERMS.abstract">4PV, Magalhaensstraat 11t/m 17. 19-09-2022 t/m 23-09-2022., Magalhaensstraat 11-H</meta:user-defined>
    <dc:language>nl</dc:language>
    <meta:user-defined meta:name="OVERHEIDop.locatietype/OVERHEIDop.gebiedsmarkering">Punt</meta:user-defined>
    <meta:user-defined meta:name="DC.title">Besluit apv vergunning Verleend Magalhaensstraat 11-H</meta:user-defined>
    <meta:user-defined meta:name="DCTERMS.W3CDTF/DCTERMS.available">2022-09-12</meta:user-defined>
    <meta:user-defined meta:name="DCTERMS.W3CDTF/OVERHEIDop.jaargang">2022</meta:user-defined>
    <meta:user-defined meta:name="OVERHEIDop.publicationIssue">406406</meta:user-defined>
    <meta:user-defined meta:name="OVERHEIDop.GmbID/DC.identifier">gmb-2022-406406</meta:user-defined>
    <meta:user-defined meta:name="OVERHEIDop.versieInformatie"/>
  </office:meta>
</office:document-meta>
</file>